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BINNENGEKOMEN AANVRAAG OMGEVINGSVERGUNNING BOUWEN – ESSCHESTRAAT 11A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urgemeester en wethouders van Vught maken bekend, dat zij in de afgelopen periode onderstaande aanvraag voor een omgevingsvergunning hebben ontvangen:</text:p>
            <text:p text:style-name="common-al"/>
            <text:p text:style-name="common-al">- Esschestraat 11a Vught, realiseren fietsoverkapping met sedumdak, Z25-288470</text:p>
            <text:p text:style-name="common-al"/>
            <text:p text:style-name="common-al">De aanvraag is ontvangen op 20 februari 2025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79039</text:span><text:line-break/><text:date style:data-style-name="dag" text:fixed="true" text:date-value="2025-02-26"/><text:line-break/><text:date style:data-style-name="jaar" text:fixed="true" text:date-value="2025-02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9039</text:span><text:date style:data-style-name="nicedate" text:fixed="true" text:date-value="2025-02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9039</text:span><text:date style:data-style-name="nicedate" text:fixed="true" text:date-value="2025-02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7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BINNENGEKOMEN AANVRAAG OMGEVINGSVERGUNNING BOUWEN – ESSCHESTRAAT 11A VUGHT</meta:user-defined>
    <meta:user-defined meta:name="DCTERMS.W3CDTF/DCTERMS.available">2025-02-26</meta:user-defined>
    <meta:user-defined meta:name="DCTERMS.W3CDTF/OVERHEIDop.jaargang">2025</meta:user-defined>
    <meta:user-defined meta:name="OVERHEIDop.publicationIssue">79039</meta:user-defined>
    <meta:user-defined meta:name="OVERHEIDop.GmbID/DC.identifier">gmb-2025-79039</meta:user-defined>
    <meta:user-defined meta:name="OVERHEIDop.versieInformatie"/>
  </office:meta>
</office:document-meta>
</file>