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Maalsteen 25 9531PD Borger, het bouwen van een schuur naast de woning en het bouwen van een carport met een uitrit naar de openbare 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5-000224</text:p>
            <text:p text:style-name="common-al"/>
            <text:p text:style-name="common-al">
            <text:span text:style-name="nadrukvet">Ontvangen op:</text:span> 06-01-2025</text:p>
            <text:p text:style-name="common-al"/>
            <text:p text:style-name="common-al">
            <text:span text:style-name="nadrukvet">Locatie:</text:span> Maalsteen 25 9531PD Borger</text:p>
            <text:p text:style-name="common-al"/>
            <text:p text:style-name="common-al">
            <text:span text:style-name="nadrukvet">Projectomschrijving:</text:span> het bouwen van een schuur naast de woning en het bouwen van een carport met een uitrit naar de openbare weg</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7864</text:span><text:line-break/><text:date style:data-style-name="dag" text:fixed="true" text:date-value="2025-01-09"/><text:line-break/><text:date style:data-style-name="jaar" text:fixed="true" text:date-value="2025-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864</text:span><text:date style:data-style-name="nicedate" text:fixed="true" text:date-value="2025-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864</text:span><text:date style:data-style-name="nicedate" text:fixed="true" text:date-value="2025-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0224</meta:user-defined>
    <meta:user-defined meta:name="DCTERMS.abstract">Maalsteen 25 te Borger - het bouwen van een schuur naast de woning en het bouwen van een carport met een uitrit naar de openbare we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gemeente Borger-Odoorn, Maalsteen 25 9531PD Borger, het bouwen van een schuur naast de woning en het bouwen van een carport met een uitrit naar de openbare weg</meta:user-defined>
    <meta:user-defined meta:name="DCTERMS.W3CDTF/DCTERMS.available">2025-01-09</meta:user-defined>
    <meta:user-defined meta:name="DCTERMS.W3CDTF/OVERHEIDop.jaargang">2025</meta:user-defined>
    <meta:user-defined meta:name="OVERHEIDop.publicationIssue">7864</meta:user-defined>
    <meta:user-defined meta:name="OVERHEIDop.GmbID/DC.identifier">gmb-2025-7864</meta:user-defined>
    <meta:user-defined meta:name="OVERHEIDop.versieInformatie"/>
  </office:meta>
</office:document-meta>
</file>