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Hoogstraat 57a 1381VV Wees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rindeling woning</text:p>
            <text:p text:style-name="common-al">Besluit: verleend</text:p>
            <text:p text:style-name="common-al">Besluit verzonden op: 20-02-2025</text:p>
            <text:p text:style-name="common-al">Zaakadres: Hoogstraat 57a 1381VV Weesp</text:p>
            <text:p text:style-name="common-al">Zaaknummer: Z2024-027232</text:p>
            <text:p text:style-name="common-al">DSO-nummer: 2024091000808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.weesp@amsterdam.nl?Subject=Dossiernummer Z2024-027232" xlink:type="simple">vth.weesp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20-02-2025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veelgevraagd" xlink:type="simple">https://www.amsterdam.nl/veelgevraagd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78606</text:span><text:line-break/><text:date style:data-style-name="dag" text:fixed="true" text:date-value="2025-02-25"/><text:line-break/><text:date style:data-style-name="jaar" text:fixed="true" text:date-value="2025-02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78606</text:span><text:date style:data-style-name="nicedate" text:fixed="true" text:date-value="2025-02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78606</text:span><text:date style:data-style-name="nicedate" text:fixed="true" text:date-value="2025-02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83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4-027232</meta:user-defined>
    <meta:user-defined meta:name="DCTERMS.abstract">Herindeling woning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OVERHEIDop.locatietype/OVERHEIDop.gebiedsmarkering">Punt</meta:user-defined>
    <meta:user-defined meta:name="DC.title">Besluit omgevingsvergunning reguliere procedure verleend Hoogstraat 57a 1381VV Weesp</meta:user-defined>
    <meta:user-defined meta:name="DCTERMS.W3CDTF/DCTERMS.available">2025-02-25</meta:user-defined>
    <meta:user-defined meta:name="DCTERMS.W3CDTF/OVERHEIDop.jaargang">2025</meta:user-defined>
    <meta:user-defined meta:name="OVERHEIDop.publicationIssue">78606</meta:user-defined>
    <meta:user-defined meta:name="OVERHEIDop.GmbID/DC.identifier">gmb-2025-78606</meta:user-defined>
    <meta:user-defined meta:name="OVERHEIDop.versieInformatie"/>
  </office:meta>
</office:document-meta>
</file>