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aankondiging wijziging omgevingsplan Mearswei Nijewier</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het voornemen om het omgevingsplan te wijzigen. Het gaat om een wijziging die de bouw van drie of vier woningen mogelijk maakt langs de Mearswei in Nijewier. De exacte locatie is de voormalige bietenopslagplaats tussen Mearswei 1 en de Grientereed bij de entree van de dorpskom. </text:p>
            <text:p text:style-name="common-al">
            <text:span text:style-name="nadrukvet">Hoe kunt u participeren?</text:span>
          </text:p>
            <text:p text:style-name="common-al">Direct omwonenden en inwoners van het dorp zijn van het plan op de hoogte gesteld. Op dit moment liggen er geen stukken ter inzage. Ook is er nu geen gelegenheid tot het naar voren brengen van zienswijzen. </text:p>
            <text:p text:style-name="common-al">In een later stadium, als wij het ontwerp-omgevingsplan publiceren en ter inzage leggen, is die mogelijkheid er wel.</text:p>
            <text:p text:style-name="common-al">
            <text:span text:style-name="nadrukvet">Heeft u vragen? </text:span>
          </text:p>
            <text:p text:style-name="common-al">Neem dan contact op met het cluster Omjouwing en Ekonomy,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8277</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277</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277</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TAMopNwMearswei-CO01</meta:user-defined>
    <meta:user-defined meta:name="OVERHEIDop.Plansoort/OVERHEIDop.plansoort">bestemmings- of omgevingsplan</meta:user-defined>
    <dc:language>nl</dc:language>
    <meta:user-defined meta:name="OVERHEIDop.locatietype/OVERHEIDop.gebiedsmarkering">Punt</meta:user-defined>
    <meta:user-defined meta:name="DC.title">Vooraankondiging wijziging omgevingsplan Mearswei Nijewier</meta:user-defined>
    <meta:user-defined meta:name="DCTERMS.W3CDTF/DCTERMS.available">2025-02-26</meta:user-defined>
    <meta:user-defined meta:name="DCTERMS.W3CDTF/OVERHEIDop.jaargang">2025</meta:user-defined>
    <meta:user-defined meta:name="OVERHEIDop.publicationIssue">78277</meta:user-defined>
    <meta:user-defined meta:name="OVERHEIDop.GmbID/DC.identifier">gmb-2025-78277</meta:user-defined>
    <meta:user-defined meta:name="OVERHEIDop.versieInformatie"/>
  </office:meta>
</office:document-meta>
</file>