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Station Amsterdam-Zuid, Amsterdam - het bouwen van de Westelijke Halter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het bouwen van de Westelijke Haltering</text:p>
            <text:p text:style-name="common-al">Aanvrager: Mobilis B.V.</text:p>
            <text:p text:style-name="common-al">Zaaknummer: 13584426</text:p>
            <text:p text:style-name="common-al">DSO nummer: 2025022000194</text:p>
            <text:p text:style-name="common-al">Ontvangstdatum aanvraag: 20-02-2025</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78184</text:span><text:line-break/><text:date style:data-style-name="dag" text:fixed="true" text:date-value="2025-02-24"/><text:line-break/><text:date style:data-style-name="jaar" text:fixed="true" text:date-value="2025-02-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184</text:span><text:date style:data-style-name="nicedate" text:fixed="true" text:date-value="2025-02-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8184</text:span><text:date style:data-style-name="nicedate" text:fixed="true" text:date-value="2025-02-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4/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84830</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Station Amsterdam-Zuid, Amsterdam - het bouwen van de Westelijke Haltering</meta:user-defined>
    <meta:user-defined meta:name="DCTERMS.W3CDTF/DCTERMS.available">2025-02-24</meta:user-defined>
    <meta:user-defined meta:name="DCTERMS.W3CDTF/OVERHEIDop.jaargang">2025</meta:user-defined>
    <meta:user-defined meta:name="OVERHEIDop.publicationIssue">78184</meta:user-defined>
    <meta:user-defined meta:name="OVERHEIDop.GmbID/DC.identifier">gmb-2025-78184</meta:user-defined>
    <meta:user-defined meta:name="OVERHEIDop.versieInformatie"/>
  </office:meta>
</office:document-meta>
</file>