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kas op een volkstuinencomplex (tuin 147), Groenewoudsedijk 60, 3528 BK Utrecht, GU-Z2025-00021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oenewoudsedijk 60, 3528 BK Utrecht</text:p>
            <text:p text:style-name="common-al">GU-Z2025-0002140</text:p>
            <text:p text:style-name="common-al">Toelichting: het bouwen van een kas op een volkstuinencomplex (tuin 147)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3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7923</text:span><text:line-break/><text:date style:data-style-name="dag" text:fixed="true" text:date-value="2025-02-24"/><text:line-break/><text:date style:data-style-name="jaar" text:fixed="true" text:date-value="2025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7923</text:span><text:date style:data-style-name="nicedate" text:fixed="true" text:date-value="2025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7923</text:span><text:date style:data-style-name="nicedate" text:fixed="true" text:date-value="2025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2140</meta:user-defined>
    <meta:user-defined meta:name="DCTERMS.abstract">Toelichting: het bouwen van een kas op een volkstuinencomplex (tuin 147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, het bouwen van een kas op een volkstuinencomplex (tuin 147), Groenewoudsedijk 60, 3528 BK Utrecht, GU-Z2025-0002140</meta:user-defined>
    <meta:user-defined meta:name="OVERHEIDop.datumEindeReactietermijn">2025-04-03</meta:user-defined>
    <meta:user-defined meta:name="OVERHEIDop.terinzageleggingBG">https://jeleefomgeving.nl/inzien/002220647/83512b16-af7b-4804-b912-0e3625fbc2bb</meta:user-defined>
    <meta:user-defined meta:name="DCTERMS.W3CDTF/DCTERMS.available">2025-02-24</meta:user-defined>
    <meta:user-defined meta:name="DCTERMS.W3CDTF/OVERHEIDop.jaargang">2025</meta:user-defined>
    <meta:user-defined meta:name="OVERHEIDop.publicationIssue">77923</meta:user-defined>
    <meta:user-defined meta:name="OVERHEIDop.GmbID/DC.identifier">gmb-2025-77923</meta:user-defined>
    <meta:user-defined meta:name="OVERHEIDop.versieInformatie"/>
  </office:meta>
</office:document-meta>
</file>