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verbindingsgang tussen twee bedrijfsgebouwen, Damzigt 21 en Veldzigt 38, 40 en 42 in De Meern., GU-Z2025-00000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mzigt 21 en Veldzigt 38, 40 en 42 in De Meern.</text:p>
            <text:p text:style-name="common-al">GU-Z2025-0000066</text:p>
            <text:p text:style-name="common-al">Toelichting: het bouwen van een verbindingsgang tussen twee bedrijfsgebouw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7910</text:span><text:line-break/><text:date style:data-style-name="dag" text:fixed="true" text:date-value="2025-02-24"/><text:line-break/><text:date style:data-style-name="jaar" text:fixed="true" text:date-value="2025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910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910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5-0000066</meta:user-defined>
    <meta:user-defined meta:name="DCTERMS.abstract">Toelichting: het bouwen van een verbindingsgang tussen twee bedrijfsgebouwen</meta:user-defined>
    <dc:language>nl</dc:language>
    <meta:user-defined meta:name="OVERHEIDop.locatietype/OVERHEIDop.gebiedsmarkering">Vlak</meta:user-defined>
    <meta:user-defined meta:name="DC.title">Verleende Omgevingsvergunning, het bouwen van een verbindingsgang tussen twee bedrijfsgebouwen, Damzigt 21 en Veldzigt 38, 40 en 42 in De Meern., GU-Z2025-0000066</meta:user-defined>
    <meta:user-defined meta:name="OVERHEIDop.datumEindeReactietermijn">2025-04-03</meta:user-defined>
    <meta:user-defined meta:name="OVERHEIDop.terinzageleggingBG">https://jeleefomgeving.nl/inzien/002220647/8f207014-46da-42aa-ba3e-e421fe60ed50</meta:user-defined>
    <meta:user-defined meta:name="DCTERMS.W3CDTF/DCTERMS.available">2025-02-24</meta:user-defined>
    <meta:user-defined meta:name="DCTERMS.W3CDTF/OVERHEIDop.jaargang">2025</meta:user-defined>
    <meta:user-defined meta:name="OVERHEIDop.publicationIssue">77910</meta:user-defined>
    <meta:user-defined meta:name="OVERHEIDop.GmbID/DC.identifier">gmb-2025-77910</meta:user-defined>
    <meta:user-defined meta:name="OVERHEIDop.versieInformatie"/>
  </office:meta>
</office:document-meta>
</file>