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fietsenschuur, Emmerich Kálmánlaan 16, 3543HB Utrecht, GU-Z2024-00258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mmerich Kálmánlaan 16, 3543HB Utrecht</text:p>
            <text:p text:style-name="common-al">GU-Z2024-0025804</text:p>
            <text:p text:style-name="common-al">Toelichting: het bouwen van een fietsenschuu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825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825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825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5804</meta:user-defined>
    <meta:user-defined meta:name="DCTERMS.abstract">Toelichting: het bouwen van een fietsenschuur</meta:user-defined>
    <dc:language>nl</dc:language>
    <meta:user-defined meta:name="DC.title">Verleende Omgevingsvergunning, het bouwen van een fietsenschuur, Emmerich Kálmánlaan 16, 3543HB Utrecht, GU-Z2024-0025804</meta:user-defined>
    <meta:user-defined meta:name="OVERHEIDop.datumEindeReactietermijn">2025-04-03</meta:user-defined>
    <meta:user-defined meta:name="OVERHEIDop.terinzageleggingBG">https://jeleefomgeving.nl/inzien/002220647/81b6d081-c448-448b-b44a-f6132aba2a62</meta:user-defined>
    <meta:user-defined meta:name="OVERHEIDop.locatietype/OVERHEIDop.gebiedsmarkering">GeometrieRef</meta:user-defined>
    <meta:user-defined meta:name="DCTERMS.W3CDTF/DCTERMS.available">2025-02-24</meta:user-defined>
    <meta:user-defined meta:name="DCTERMS.W3CDTF/OVERHEIDop.jaargang">2025</meta:user-defined>
    <meta:user-defined meta:name="OVERHEIDop.externeBijlage">Afwijkvergunning|exb-2025-7053</meta:user-defined>
    <meta:user-defined meta:name="OVERHEIDop.publicationIssue">77825</meta:user-defined>
    <meta:user-defined meta:name="OVERHEIDop.GmbID/DC.identifier">gmb-2025-77825</meta:user-defined>
    <meta:user-defined meta:name="OVERHEIDop.versieInformatie"/>
  </office:meta>
</office:document-meta>
</file>