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Keegensterweg 31 te Bu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Ontvangen een melding op 10 september 2024.</text:p>
            <text:p text:style-name="common-al">Betreft: een propaangastank van 2,7m3 plaatsen.</text:p>
            <text:p text:style-name="common-al">Locatie: Keegensterweg 31 te Burum, gemeente Noardeast-Fryslân.</text:p>
            <text:p text:style-name="common-al">Zaaknummers: 2024-FUMO-0094855.</text:p>
            <text:p text:style-name="common-al">Voor deze melding gelden algemene regels.</text:p>
            <text:p text:style-name="common-al">Er staat geen bezwaar- of beroepsprocedure open.</text:p>
            <text:p text:style-name="common-al">Voor inlichtingen neemt u contact op met de FUMO, e-mail info@fumo.nl of </text:p>
            <text:p text:style-name="last-al">tel. 0566-75 03 00. Bezoekadres: J.W. de Visserwei 10, 9001 ZE Grou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7577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57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7757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3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4-FUMO-0094855</meta:user-defined>
    <dc:language>nl</dc:language>
    <meta:user-defined meta:name="OVERHEIDop.locatietype/OVERHEIDop.gebiedsmarkering">Adres</meta:user-defined>
    <meta:user-defined meta:name="DC.title">Melding Milieubelastende activiteit Keegensterweg 31 te Bur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77577</meta:user-defined>
    <meta:user-defined meta:name="OVERHEIDop.GmbID/DC.identifier">gmb-2025-77577</meta:user-defined>
    <meta:user-defined meta:name="OVERHEIDop.versieInformatie"/>
  </office:meta>
</office:document-meta>
</file>