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loods met kantoor als nevenfunctie aan de Havenstraat in Doetinchem, nabij nr. 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 door de gemeente Doetinchem:</text:p>
            <text:p text:style-name="common-al">
            
          </text:p>
            <text:p text:style-name="common-al">Locatie:					Havenstraat in Doetinchem, nabij nr. 30</text:p>
            <text:p text:style-name="common-al">Omschrijving:			bouwen van een loods met kantoor als nevenfunctie</text:p>
            <text:p text:style-name="common-al">Dossiernummer:		gD2410001039</text:p>
            <text:p text:style-name="common-al">Datum verzending:	20-02-2025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76411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411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411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10001039</meta:user-defined>
    <meta:user-defined meta:name="DCTERMS.abstract">Omgevingsvergunning verleend voor het bouwen van een loods met kantoor als nevenfunctie aan de Havenstraat in Doetinchem, nabij nr. 30</meta:user-defined>
    <dc:language>nl</dc:language>
    <meta:user-defined meta:name="OVERHEIDop.locatietype/OVERHEIDop.gebiedsmarkering">Vlak</meta:user-defined>
    <meta:user-defined meta:name="DC.title">Omgevingsvergunning verleend: bouwen van een loods met kantoor als nevenfunctie aan de Havenstraat in Doetinchem, nabij nr. 30</meta:user-defined>
    <meta:user-defined meta:name="DCTERMS.W3CDTF/DCTERMS.available">2025-02-24</meta:user-defined>
    <meta:user-defined meta:name="DCTERMS.W3CDTF/OVERHEIDop.jaargang">2025</meta:user-defined>
    <meta:user-defined meta:name="OVERHEIDop.publicationIssue">76411</meta:user-defined>
    <meta:user-defined meta:name="OVERHEIDop.GmbID/DC.identifier">gmb-2025-76411</meta:user-defined>
    <meta:user-defined meta:name="OVERHEIDop.versieInformatie"/>
  </office:meta>
</office:document-meta>
</file>