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Nijverheidsweg 5 Het isoleren van de voor- en zijgevel aan Nijverheidsweg 5, 4906 CM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Nijverheidsweg 5, 4906 CM Oosterhout,</text:span> Nijverheidsweg 5 Het isoleren van de voor- en zijgevel (1065573 ontvangen 13-02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6557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76318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6318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6318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5573</meta:user-defined>
    <dc:language>nl</dc:language>
    <meta:user-defined meta:name="OVERHEIDop.locatietype/OVERHEIDop.gebiedsmarkering">Punt</meta:user-defined>
    <meta:user-defined meta:name="DC.title">Aanvraag vergunning voor Nijverheidsweg 5 Het isoleren van de voor- en zijgevel aan Nijverheidsweg 5, 4906 CM Oosterhout</meta:user-defined>
    <meta:user-defined meta:name="DCTERMS.W3CDTF/DCTERMS.available">2025-02-27</meta:user-defined>
    <meta:user-defined meta:name="DCTERMS.W3CDTF/OVERHEIDop.jaargang">2025</meta:user-defined>
    <meta:user-defined meta:name="OVERHEIDop.publicationIssue">76318</meta:user-defined>
    <meta:user-defined meta:name="OVERHEIDop.GmbID/DC.identifier">gmb-2025-76318</meta:user-defined>
    <meta:user-defined meta:name="OVERHEIDop.versieInformatie"/>
  </office:meta>
</office:document-meta>
</file>