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tijdelijk gebruik gemeentegrond, container plaatsen aan Kastanjelaan 118, 4902 RP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 Kastanjelaan 118, tijdelijk gebruik gemeentegrond, container plaatsen (1065531 ontvangen 15-02-2025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Gelieve het referentienummer 1065531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75402</text:span><text:line-break/><text:date style:data-style-name="dag" text:fixed="true" text:date-value="2025-02-27"/><text:line-break/><text:date style:data-style-name="jaar" text:fixed="true" text:date-value="2025-0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5402</text:span><text:date style:data-style-name="nicedate" text:fixed="true" text:date-value="2025-0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5402</text:span><text:date style:data-style-name="nicedate" text:fixed="true" text:date-value="2025-0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4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65531</meta:user-defined>
    <meta:user-defined meta:name="DCTERMS.abstract">Aanvraag vergunning tijdelijk gebruik gemeentegrond, container plaatsen aan Kastanjelaan 118, 4902 RP Oosterhout</meta:user-defined>
    <dc:language>nl</dc:language>
    <meta:user-defined meta:name="OVERHEIDop.locatietype/OVERHEIDop.gebiedsmarkering">Punt</meta:user-defined>
    <meta:user-defined meta:name="DC.title">Aanvraag vergunning tijdelijk gebruik gemeentegrond, container plaatsen aan Kastanjelaan 118, 4902 RP Oosterhout</meta:user-defined>
    <meta:user-defined meta:name="DCTERMS.W3CDTF/DCTERMS.available">2025-02-27</meta:user-defined>
    <meta:user-defined meta:name="DCTERMS.W3CDTF/OVERHEIDop.jaargang">2025</meta:user-defined>
    <meta:user-defined meta:name="OVERHEIDop.publicationIssue">75402</meta:user-defined>
    <meta:user-defined meta:name="OVERHEIDop.GmbID/DC.identifier">gmb-2025-75402</meta:user-defined>
    <meta:user-defined meta:name="OVERHEIDop.versieInformatie"/>
  </office:meta>
</office:document-meta>
</file>