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tellen verplichte rijrichting parallelweg Vondellaan</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BvdB06022025)</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er op 7 november 2023 reeds een verkeersbesluit is genomen ten behoeve van de reconstructie van de Burgemeester Holtroplaan;</text:p>
            <text:p text:style-name="common-al">• In dit besluit een verplichte rijrichting op de Lodewijk Napoleonlaan (huisnummers 1 t/m 71) en de parallelweg van de Vondellaan (huisnummers 2 t/m 8) is opgenomen, in noordelijke en respectievelijk in oostelijke richting;</text:p>
            <text:p text:style-name="common-al">• Als vervolg op bovenstaande, op de parallelweg van de Vondellaan, ter plaatse van de huisnummers 10 t/m 20, géén verplichte rijrichting is ingesteld;</text:p>
            <text:p text:style-name="common-al">• En dit wel wenselijk is om kerende voertuigen op de kruising Vondellaan/ Van Maerlandstraat te voorkomen en de verkeerscirculatie in de buurt logisch te houden;</text:p>
            <text:p text:style-name="common-al">• Dat de uitrit van het parkeerterrein aan de Vondellaan, behorende bij winkelcentrum Zuiderhout, een breedte heeft om per keer één voertuig te laten passeren;</text:p>
            <text:p text:style-name="common-al">• Dat er daardoor opstoppingen plaatsvinden op het parkeerterrein of op de Vondellaan, wat nadelig is voor de verkeersdoorstroming en verkeersveiligheid;</text:p>
            <text:p text:style-name="common-al">• dat de maatregel (gelet op artikel 2 van de Wegenverkeerswet) strekt tot:</text:p>
            <text:p text:style-name="common-al">1. het verzekeren van de veiligheid op de weg;</text:p>
            <text:p text:style-name="common-al">2. het zoveel mogelijk waarborgen van de vrijheid van het verkeer;</text:p>
            <text:p text:style-name="common-al">• dat overleg met de politie heeft plaatsgevonden, waarin de politie akkoord gaat met onderstaand besluit;</text:p>
            <text:p text:style-name="common-al">• dat genoemde wegen en wegvakken in eigendom en beheer zijn bij de gemeente Oosterhout.</text:p>
            <text:p text:style-name="common-al">besluiten tot het:</text:p>
            <text:p text:style-name="common-al">- instellen van een verplichte rijrichting op de zuidelijke parallelweg van de Vondellaan tussen de Van Maerlandstraat en Melis Stokelaan, in oostelijke richting;</text:p>
            <text:p text:style-name="common-al">- instellen van een verplichte rijrichting op de oostelijke uitrit van het parkeerterrein aan de Vondellaan, in zuidelijke richting;</text:p>
            <text:p text:style-name="common-al">door:</text:p>
            <text:p text:style-name="common-al">- het verwijderen van een bord C2 + OB54 (verboden in deze richting in te rijden, uitgezonderd (brom)fietsers) op de parallelweg van de Vondellaan, nabij de Van Maerlandstraat;</text:p>
            <text:p text:style-name="common-al">- het plaatsen van een bord C4 + OB54 (eenrichtingsweg naar rechts, uitgezonderd (brom)fietsers) op de kruising parallelweg Vondellaan/ Van Maerlandstraat;</text:p>
            <text:p text:style-name="common-al">- het plaatsen van een bord C2 + OB54 (verboden in deze richting in te rijden, uitgezonderd (brom)fietsers) op de parallelweg van de Vondellaan, nabij de Melis Stokelaan;</text:p>
            <text:p text:style-name="common-al">- Het plaatsen van een bord C2 (verboden in deze richting in te rijden) en C3 (eenrichtingsweg) op de uitrit van het parkeerterrein aan de zuidzijde van winkelcentrum Zuiderhout, tegen de Vondellaan;</text:p>
            <text:p text:style-name="last-al">e.e.a. zoals aangegeven op de tekening in de bijlage van dit besluit.</text:p>
            <text:p text:style-name="tekst_bottom"/>
          </text:section>
        </text:section>
        <text:section text:name="regeling-sluiting_id1-3-2-3" text:style-name="regeling-sluiting">
          <text:section text:name="ondertekening_id1-3-2-3-1">
            <text:p><text:span text:style-name="functie">Oosterhout, 6 februari 2025</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75177</text:span><text:line-break/><text:date style:data-style-name="dag" text:fixed="true" text:date-value="2025-02-26"/><text:line-break/><text:date style:data-style-name="jaar" text:fixed="true" text:date-value="2025-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5177</text:span><text:date style:data-style-name="nicedate" text:fixed="true" text:date-value="2025-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5177</text:span><text:date style:data-style-name="nicedate" text:fixed="true" text:date-value="2025-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0/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instellen verplichte rijrichting parallelweg - Vondel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64721</meta:user-defined>
    <meta:user-defined meta:name="DCTERMS.abstract">VKB instellen verplichte rijrichting Vondellaan</meta:user-defined>
    <meta:user-defined meta:name="OVERHEIDop.verkeersbordcode">C2</meta:user-defined>
    <meta:user-defined meta:name="OVERHEIDop.verkeersbordcode">C3</meta:user-defined>
    <meta:user-defined meta:name="OVERHEIDop.verkeersbordcode">C4</meta:user-defined>
    <dc:language>nl</dc:language>
    <meta:user-defined meta:name="OVERHEIDop.locatietype/OVERHEIDop.gebiedsmarkering">Lijn</meta:user-defined>
    <meta:user-defined meta:name="OVERHEIDop.locatietype/OVERHEIDop.gebiedsmarkering">Punt</meta:user-defined>
    <meta:user-defined meta:name="DC.title">Instellen verplichte rijrichting parallelweg Vondellaan</meta:user-defined>
    <meta:user-defined meta:name="OVERHEIDop.datumEindeReactietermijn">2025-04-09</meta:user-defined>
    <meta:user-defined meta:name="OVERHEIDop.terinzageleggingBG">https://www.oosterhout.nl/parkeren-vervoer-en-wegen/vervoer/verkeer/verkeersbesluiten</meta:user-defined>
    <meta:user-defined meta:name="DCTERMS.W3CDTF/DCTERMS.available">2025-02-26</meta:user-defined>
    <meta:user-defined meta:name="OVERHEIDop.externeBijlage">Bijlagen vkb instellen rijrichting Vondellaan|exb-2025-6846</meta:user-defined>
    <meta:user-defined meta:name="DCTERMS.W3CDTF/OVERHEIDop.jaargang">2025</meta:user-defined>
    <meta:user-defined meta:name="OVERHEIDop.publicationIssue">75177</meta:user-defined>
    <meta:user-defined meta:name="OVERHEIDop.GmbID/DC.identifier">gmb-2025-75177</meta:user-defined>
    <meta:user-defined meta:name="OVERHEIDop.versieInformatie"/>
  </office:meta>
</office:document-meta>
</file>