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Grote Kerkstraat 60, 7902CK Hoogeveen: het verbouwen van een winkelpand tot woning (19 februari 202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De gemeente publiceert dit bericht om de omgeving op de hoogte te stellen dat de behandeling van de ontvangen aanvraag met zaaknummer Z2024-00002597 is verlengd.</text:p>
            <text:p text:style-name="last-al">Op 19 februari 2025 heeft de gemeente een besluit genomen om de beslistermijn van 8 weken te verlengen met 6 weken (conform artikel 16.64 lid 2 Omgevingswe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74952</text:span><text:line-break/><text:date style:data-style-name="dag" text:fixed="true" text:date-value="2025-02-21"/><text:line-break/><text:date style:data-style-name="jaar" text:fixed="true" text:date-value="2025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4952</text:span><text:date style:data-style-name="nicedate" text:fixed="true" text:date-value="2025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4952</text:span><text:date style:data-style-name="nicedate" text:fixed="true" text:date-value="2025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Hooge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2597</meta:user-defined>
    <meta:user-defined meta:name="DCTERMS.abstract">Betreft: Beschikking verlenging beslistermijn op locatie Grote Kerkstraat 60, 7902CK Hoogeve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Verlenging beslistermijn, Grote Kerkstraat 60, 7902CK Hoogeveen: het verbouwen van een winkelpand tot woning (19 februari 2025)</meta:user-defined>
    <meta:user-defined meta:name="DCTERMS.W3CDTF/DCTERMS.available">2025-02-21</meta:user-defined>
    <meta:user-defined meta:name="DCTERMS.W3CDTF/OVERHEIDop.jaargang">2025</meta:user-defined>
    <meta:user-defined meta:name="OVERHEIDop.publicationIssue">74952</meta:user-defined>
    <meta:user-defined meta:name="OVERHEIDop.GmbID/DC.identifier">gmb-2025-74952</meta:user-defined>
    <meta:user-defined meta:name="OVERHEIDop.versieInformatie"/>
  </office:meta>
</office:document-meta>
</file>