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A10, t.h.v. knooppunt De Nieuwe Meer, Amsterdam - aanpassing bestaande tunnelmond, bouw nieuwe fly-over A10 links en de aanleg van twee grondkeringen - v.o.f. TriAX KN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uitbreiden van een bestaande tunneluitrit, het realiseren van een nieuwe fly-over ter plaatse van de A10 – Links die aansluit op de toekomstige Schinkelbrug 07, en het realiseren van twee grondkeringen dwars op de rijrichting van de A10. Het betreft een aanvraag voor project Zuidasdok Knooppunt Nieuwe Meer.</text:p>
            <text:p text:style-name="common-al">Aanvrager: v.o.f. TriAX KNM</text:p>
            <text:p text:style-name="common-al">Zaaknummer: 13554577</text:p>
            <text:p text:style-name="common-al">DSO nummer: 2025021002005</text:p>
            <text:p text:style-name="common-al">Ontvangstdatum aanvraag: 10-02-2025</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4582</text:span><text:line-break/><text:date style:data-style-name="dag" text:fixed="true" text:date-value="2025-02-21"/><text:line-break/><text:date style:data-style-name="jaar" text:fixed="true" text:date-value="2025-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4582</text:span><text:date style:data-style-name="nicedate" text:fixed="true" text:date-value="2025-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4582</text:span><text:date style:data-style-name="nicedate" text:fixed="true" text:date-value="2025-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79388</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A10, t.h.v. knooppunt De Nieuwe Meer, Amsterdam - aanpassing bestaande tunnelmond, bouw nieuwe fly-over A10 links en de aanleg van twee grondkeringen - v.o.f. TriAX KNM</meta:user-defined>
    <meta:user-defined meta:name="DCTERMS.W3CDTF/DCTERMS.available">2025-02-21</meta:user-defined>
    <meta:user-defined meta:name="DCTERMS.W3CDTF/OVERHEIDop.jaargang">2025</meta:user-defined>
    <meta:user-defined meta:name="OVERHEIDop.publicationIssue">74582</meta:user-defined>
    <meta:user-defined meta:name="OVERHEIDop.GmbID/DC.identifier">gmb-2025-74582</meta:user-defined>
    <meta:user-defined meta:name="OVERHEIDop.versieInformatie"/>
  </office:meta>
</office:document-meta>
</file>