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complex met 15 appartementen en een winkelfunctie, De Haven 6 en 7 t/m 21, Gytsjerk </text:p>
      <text:section text:name="zakelijke-mededeling_id1-3-2" text:style-name="zakelijke-mededeling">
        <text:section text:name="zakelijke-mededeling-tekst_id1-3-2-1" text:style-name="zakelijke-mededeling-tekst">
          <text:section text:name="tekst_id1-3-2-1-1" text:style-name="tekst">
            <text:p text:style-name="common-al">De Haven 6 en 7 t/m 21, Gytsjerk</text:p>
            <text:p text:style-name="common-al">Zaaknummer: 0737116092</text:p>
            <text:p text:style-name="common-al">het bouwen van een complex met 15 appartementen en een winkelfunctie</text:p>
            <text:p text:style-name="common-al">Datum ontvangst: 28 juni 2024</text:p>
            <text:p text:style-name="common-al">Datum bekendmaking besluit: 18 februari 2025</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73245</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3245</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3245</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6/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Tytsjerksteradiel - verleend omgevingsvergunning (reguliere procedure), het bouwen van een complex met 15 appartementen en een winkelfunctie, De Haven 6 en 7 t/m 21, Gytsjerk</meta:user-defined>
    <meta:user-defined meta:name="DCTERMS.W3CDTF/DCTERMS.available">2025-02-26</meta:user-defined>
    <meta:user-defined meta:name="DCTERMS.W3CDTF/OVERHEIDop.jaargang">2025</meta:user-defined>
    <meta:user-defined meta:name="OVERHEIDop.publicationIssue">73245</meta:user-defined>
    <meta:user-defined meta:name="OVERHEIDop.GmbID/DC.identifier">gmb-2025-73245</meta:user-defined>
    <meta:user-defined meta:name="OVERHEIDop.versieInformatie"/>
  </office:meta>
</office:document-meta>
</file>