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Willem van Boelrestraa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 </text:p>
            <text:p text:style-name="common-al">Nabij Willem van Boelrestraat 1, 3067LM, plaatsen van hekwerk rondom gemeenschappelijke tuin PA30 (aanvraagdatum 10-02-2025, dossiernummer OMV.25.02.00103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71693</text:span><text:line-break/><text:date style:data-style-name="dag" text:fixed="true" text:date-value="2025-02-20"/><text:line-break/><text:date style:data-style-name="jaar" text:fixed="true" text:date-value="2025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1693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1693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gevraagde omgevingsvergunning Willem van Boelrestraat 1</meta:user-defined>
    <meta:user-defined meta:name="DCTERMS.W3CDTF/DCTERMS.available">2025-02-20</meta:user-defined>
    <meta:user-defined meta:name="DCTERMS.W3CDTF/OVERHEIDop.jaargang">2025</meta:user-defined>
    <meta:user-defined meta:name="OVERHEIDop.publicationIssue">71693</meta:user-defined>
    <meta:user-defined meta:name="OVERHEIDop.GmbID/DC.identifier">gmb-2025-71693</meta:user-defined>
    <meta:user-defined meta:name="OVERHEIDop.versieInformatie"/>
  </office:meta>
</office:document-meta>
</file>