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BINNENGEKOMEN AANVRAAG OMGEVINGSVERGUNNING BOUWEN – VICTORIALAAN 5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</text:p>
            <text:p text:style-name="common-al"/>
            <text:p text:style-name="common-al">- Victorialaan 5 Vught, realiseren van een dakopbouw aan de achterzijde en aanpassing gevel, Z25-288234</text:p>
            <text:p text:style-name="common-al"/>
            <text:p text:style-name="common-al">De aanvraag is ontvangen op 15 februari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70717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0717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0717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BINNENGEKOMEN AANVRAAG OMGEVINGSVERGUNNING BOUWEN – VICTORIALAAN 5 VUGHT</meta:user-defined>
    <meta:user-defined meta:name="DCTERMS.W3CDTF/DCTERMS.available">2025-02-26</meta:user-defined>
    <meta:user-defined meta:name="DCTERMS.W3CDTF/OVERHEIDop.jaargang">2025</meta:user-defined>
    <meta:user-defined meta:name="OVERHEIDop.publicationIssue">70717</meta:user-defined>
    <meta:user-defined meta:name="OVERHEIDop.GmbID/DC.identifier">gmb-2025-70717</meta:user-defined>
    <meta:user-defined meta:name="OVERHEIDop.versieInformatie"/>
  </office:meta>
</office:document-meta>
</file>