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organiseren van 9e Dutch Craft Beer Festival op 17 mei 2025 , Willem Wilminkplein 2, 7511 PG Enschede</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common-al">Op 14 februari 2025 hebben wij een aanvraag ontvangen voor het organiseren van 9e Dutch Craft Beer Festival op 17 mei 2025  op de locatie Willem Wilminkplein 2. De aanvraag is geregistreerd onder zaaknummer 0153Z202502170003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text:a xlink:href="mailto:vergunning@enschede.nl" xlink:type="simple">vergunning@enschede.nl</text:a>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69662</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9662</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9662</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4/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025021700037</meta:user-defined>
    <dc:language>nl</dc:language>
    <meta:user-defined meta:name="OVERHEIDop.locatietype/OVERHEIDop.gebiedsmarkering">Punt</meta:user-defined>
    <meta:user-defined meta:name="DC.title">Kennisgeving ontvangst aanvraag het organiseren van 9e Dutch Craft Beer Festival op 17 mei 2025 , Willem Wilminkplein 2, 7511 PG Enschede</meta:user-defined>
    <meta:user-defined meta:name="DCTERMS.W3CDTF/DCTERMS.available">2025-02-26</meta:user-defined>
    <meta:user-defined meta:name="DCTERMS.W3CDTF/OVERHEIDop.jaargang">2025</meta:user-defined>
    <meta:user-defined meta:name="OVERHEIDop.publicationIssue">69662</meta:user-defined>
    <meta:user-defined meta:name="OVERHEIDop.GmbID/DC.identifier">gmb-2025-69662</meta:user-defined>
    <meta:user-defined meta:name="OVERHEIDop.versieInformatie"/>
  </office:meta>
</office:document-meta>
</file>