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procedure, Cunet 52 Nijkerk, het bouwen van een woning met garag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5W0274</text:p>
            <text:p text:style-name="common-al">Ontvangen op 14 februari 2025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68335</text:span><text:line-break/><text:date style:data-style-name="dag" text:fixed="true" text:date-value="2025-02-18"/><text:line-break/><text:date style:data-style-name="jaar" text:fixed="true" text:date-value="2025-02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8335</text:span><text:date style:data-style-name="nicedate" text:fixed="true" text:date-value="2025-02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8335</text:span><text:date style:data-style-name="nicedate" text:fixed="true" text:date-value="2025-02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4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reguliere procedure, Cunet 52 Nijkerk, het bouwen van een woning met garage.</meta:user-defined>
    <meta:user-defined meta:name="DCTERMS.W3CDTF/DCTERMS.available">2025-02-18</meta:user-defined>
    <meta:user-defined meta:name="DCTERMS.W3CDTF/OVERHEIDop.jaargang">2025</meta:user-defined>
    <meta:user-defined meta:name="OVERHEIDop.publicationIssue">68335</meta:user-defined>
    <meta:user-defined meta:name="OVERHEIDop.GmbID/DC.identifier">gmb-2025-68335</meta:user-defined>
    <meta:user-defined meta:name="OVERHEIDop.versieInformatie"/>
  </office:meta>
</office:document-meta>
</file>