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getrokken, reguliere procedure, Nieuw Hofweg 3 Terschuur,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Aanvraag ingetrokken. Het zaaknummer is 2025W0156.</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14 februari 2025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68327</text:span><text:line-break/><text:date style:data-style-name="dag" text:fixed="true" text:date-value="2025-02-18"/><text:line-break/><text:date style:data-style-name="jaar" text:fixed="true" text:date-value="2025-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8327</text:span><text:date style:data-style-name="nicedate" text:fixed="true" text:date-value="2025-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8327</text:span><text:date style:data-style-name="nicedate" text:fixed="true" text:date-value="2025-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ingetrokken, reguliere procedure, Nieuw Hofweg 3 Terschuur, het bouwen van een woning.</meta:user-defined>
    <meta:user-defined meta:name="DCTERMS.W3CDTF/DCTERMS.available">2025-02-18</meta:user-defined>
    <meta:user-defined meta:name="DCTERMS.W3CDTF/OVERHEIDop.jaargang">2025</meta:user-defined>
    <meta:user-defined meta:name="OVERHEIDop.publicationIssue">68327</meta:user-defined>
    <meta:user-defined meta:name="OVERHEIDop.GmbID/DC.identifier">gmb-2025-68327</meta:user-defined>
    <meta:user-defined meta:name="OVERHEIDop.versieInformatie"/>
  </office:meta>
</office:document-meta>
</file>