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groten van een woning door het bouwen van een 2-laagse uitbouw, Wielingenplein 41, 3522PE Utrecht, GU-Z2024-00334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elingenplein 41, 3522PE Utrecht</text:p>
            <text:p text:style-name="common-al">GU-Z2024-0033414</text:p>
            <text:p text:style-name="common-al">Toelichting: het vergroten van een woning door het bouwen van een 2-laagse uit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8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7205</text:span><text:line-break/><text:date style:data-style-name="dag" text:fixed="true" text:date-value="2025-02-18"/><text:line-break/><text:date style:data-style-name="jaar" text:fixed="true" text:date-value="2025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205</text:span><text:date style:data-style-name="nicedate" text:fixed="true" text:date-value="2025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7205</text:span><text:date style:data-style-name="nicedate" text:fixed="true" text:date-value="2025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2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3414</meta:user-defined>
    <meta:user-defined meta:name="DCTERMS.abstract">Toelichting: het vergroten van een woning door het bouwen van een 2-laagse uitbouw</meta:user-defined>
    <dc:language>nl</dc:language>
    <meta:user-defined meta:name="DC.title">Verleende Omgevingsvergunning, het vergroten van een woning door het bouwen van een 2-laagse uitbouw, Wielingenplein 41, 3522PE Utrecht, GU-Z2024-0033414</meta:user-defined>
    <meta:user-defined meta:name="OVERHEIDop.datumEindeReactietermijn">2025-03-28</meta:user-defined>
    <meta:user-defined meta:name="OVERHEIDop.terinzageleggingBG">https://jeleefomgeving.nl/inzien/002220647/c44eb2db-700c-4b7b-aa8d-5fff26b82716</meta:user-defined>
    <meta:user-defined meta:name="OVERHEIDop.locatietype/OVERHEIDop.gebiedsmarkering">GeometrieRef</meta:user-defined>
    <meta:user-defined meta:name="DCTERMS.W3CDTF/DCTERMS.available">2025-02-18</meta:user-defined>
    <meta:user-defined meta:name="DCTERMS.W3CDTF/OVERHEIDop.jaargang">2025</meta:user-defined>
    <meta:user-defined meta:name="OVERHEIDop.externeBijlage">Afwijkvergunning|exb-2025-6206</meta:user-defined>
    <meta:user-defined meta:name="OVERHEIDop.publicationIssue">67205</meta:user-defined>
    <meta:user-defined meta:name="OVERHEIDop.GmbID/DC.identifier">gmb-2025-67205</meta:user-defined>
    <meta:user-defined meta:name="OVERHEIDop.versieInformatie"/>
  </office:meta>
</office:document-meta>
</file>