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– POSTITIEF WEIGERINGSBESLUIT BOUWEN ACTIVITEIT IS VERGUNNINGSVRIJ BEOORDEELD- BEATRIXLAAN 32 VUG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Burgemeester en wethouders van Vught maken bekend, dat zij in de afgelopen periode onderstaand besluit hebben genomen: </text:p>
            <text:p text:style-name="common-al"/>
            <text:p text:style-name="common-al">- Beatrixlaan 32 Vught, het realiseren van een dakkapel aan de voorzijde van de woning, Z25-286849</text:p>
            <text:p text:style-name="common-al"/>
            <text:p text:style-name="common-al">De aanvraag is geweigerd op 13 februari 2025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67063</text:span><text:line-break/><text:date style:data-style-name="dag" text:fixed="true" text:date-value="2025-02-19"/><text:line-break/><text:date style:data-style-name="jaar" text:fixed="true" text:date-value="2025-02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67063</text:span><text:date style:data-style-name="nicedate" text:fixed="true" text:date-value="2025-02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67063</text:span><text:date style:data-style-name="nicedate" text:fixed="true" text:date-value="2025-02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36/xml/MC-DRP-OmgevingsvergunningAfhandelin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VUGHT – POSTITIEF WEIGERINGSBESLUIT BOUWEN ACTIVITEIT IS VERGUNNINGSVRIJ BEOORDEELD- BEATRIXLAAN 32 VUGHT</meta:user-defined>
    <meta:user-defined meta:name="DCTERMS.W3CDTF/DCTERMS.available">2025-02-19</meta:user-defined>
    <meta:user-defined meta:name="DCTERMS.W3CDTF/OVERHEIDop.jaargang">2025</meta:user-defined>
    <meta:user-defined meta:name="OVERHEIDop.publicationIssue">67063</meta:user-defined>
    <meta:user-defined meta:name="OVERHEIDop.GmbID/DC.identifier">gmb-2025-67063</meta:user-defined>
    <meta:user-defined meta:name="OVERHEIDop.versieInformatie"/>
  </office:meta>
</office:document-meta>
</file>