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op de verdieping van de woning, Tulastraat 8, 3573XG Utrecht,  GU-Z2024-00361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lastraat 8, 3573XG Utrecht</text:p>
            <text:p text:style-name="common-al">GU-Z2024-0036151</text:p>
            <text:p text:style-name="common-al">Toelichting: het bouwen van een uitbouw op de verdieping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6156</text:span><text:line-break/><text:date style:data-style-name="dag" text:fixed="true" text:date-value="2025-02-17"/><text:line-break/><text:date style:data-style-name="jaar" text:fixed="true" text:date-value="2025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6156</text:span><text:date style:data-style-name="nicedate" text:fixed="true" text:date-value="2025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6156</text:span><text:date style:data-style-name="nicedate" text:fixed="true" text:date-value="2025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6151</meta:user-defined>
    <meta:user-defined meta:name="DCTERMS.abstract">Toelichting: het bouwen van een uitbouw op de verdieping van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uitbouw op de verdieping van de woning, Tulastraat 8, 3573XG Utrecht,  GU-Z2024-0036151</meta:user-defined>
    <meta:user-defined meta:name="DCTERMS.W3CDTF/DCTERMS.available">2025-02-17</meta:user-defined>
    <meta:user-defined meta:name="DCTERMS.W3CDTF/OVERHEIDop.jaargang">2025</meta:user-defined>
    <meta:user-defined meta:name="OVERHEIDop.publicationIssue">66156</meta:user-defined>
    <meta:user-defined meta:name="OVERHEIDop.GmbID/DC.identifier">gmb-2025-66156</meta:user-defined>
    <meta:user-defined meta:name="OVERHEIDop.versieInformatie"/>
  </office:meta>
</office:document-meta>
</file>