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Marshallstraat 25, 1931 WC Egmond aan Zee, het bouwen van een kelder, datum ontvangst 30 januari 2025 (Z2025-000007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65568</text:span><text:line-break/><text:date style:data-style-name="dag" text:fixed="true" text:date-value="2025-02-17"/><text:line-break/><text:date style:data-style-name="jaar" text:fixed="true" text:date-value="2025-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5568</text:span><text:date style:data-style-name="nicedate" text:fixed="true" text:date-value="2025-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5568</text:span><text:date style:data-style-name="nicedate" text:fixed="true" text:date-value="2025-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746</meta:user-defined>
    <meta:user-defined meta:name="DCTERMS.abstract">Marshallstraat 25, 1931 WC Egmond aan Zee, het bouwen van een kelder, datum ontvangst 30 januari 2025 (Z2025-00000746)</meta:user-defined>
    <dc:language>nl</dc:language>
    <meta:user-defined meta:name="OVERHEIDop.locatietype/OVERHEIDop.gebiedsmarkering">Vlak</meta:user-defined>
    <meta:user-defined meta:name="DC.title">Gemeente Bergen, ontvangen aanvraag omgevingsvergunning, Marshallstraat 25, 1931 WC Egmond aan Zee, het bouwen van een kelder, datum ontvangst 30 januari 2025 (Z2025-00000746)</meta:user-defined>
    <meta:user-defined meta:name="DCTERMS.W3CDTF/DCTERMS.available">2025-02-17</meta:user-defined>
    <meta:user-defined meta:name="DCTERMS.W3CDTF/OVERHEIDop.jaargang">2025</meta:user-defined>
    <meta:user-defined meta:name="OVERHEIDop.publicationIssue">65568</meta:user-defined>
    <meta:user-defined meta:name="OVERHEIDop.GmbID/DC.identifier">gmb-2025-65568</meta:user-defined>
    <meta:user-defined meta:name="OVERHEIDop.versieInformatie"/>
  </office:meta>
</office:document-meta>
</file>