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raven van twee  sloten, het verwijderen van een dam en het bouwen 2 bruggen aan tussen de percelen Den Ham 42 -45 en Zuidwijk 39-47 te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graven van twee  sloten, het verwijderen van een dam en het bouwen 2 bruggen aan tussen de percelen Den Ham 42 -45 en Zuidwijk 39-47 te Boskoop, geregistreerd onder nr. 0484354311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7-02-2025. De gemeente neemt daarover waarschijnlijk voor 04-04-2025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64379</text:span><text:line-break/><text:date style:data-style-name="dag" text:fixed="true" text:date-value="2025-02-17"/><text:line-break/><text:date style:data-style-name="jaar" text:fixed="true" text:date-value="2025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4379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4379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4843543116</meta:user-defined>
    <meta:user-defined meta:name="DCTERMS.abstract">Aanvraag vergunning voor het graven van twee  sloten, het verwijderen van een dam en het bouwen 2 bruggen aan tussen de percelen Den Ham 42 -45 en Zuidwijk 39-47 te Boskoop</meta:user-defined>
    <dc:language>nl</dc:language>
    <meta:user-defined meta:name="OVERHEIDop.locatietype/OVERHEIDop.gebiedsmarkering">Vlak</meta:user-defined>
    <meta:user-defined meta:name="DC.title">Aanvraag vergunning voor het graven van twee  sloten, het verwijderen van een dam en het bouwen 2 bruggen aan tussen de percelen Den Ham 42 -45 en Zuidwijk 39-47 te Boskoop</meta:user-defined>
    <meta:user-defined meta:name="DCTERMS.W3CDTF/DCTERMS.available">2025-02-17</meta:user-defined>
    <meta:user-defined meta:name="DCTERMS.W3CDTF/OVERHEIDop.jaargang">2025</meta:user-defined>
    <meta:user-defined meta:name="OVERHEIDop.publicationIssue">64379</meta:user-defined>
    <meta:user-defined meta:name="OVERHEIDop.GmbID/DC.identifier">gmb-2025-64379</meta:user-defined>
    <meta:user-defined meta:name="OVERHEIDop.versieInformatie"/>
  </office:meta>
</office:document-meta>
</file>