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Panoramaweg 0 Bennekom, wijzigen bestemming agrarisch naar natuu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1 februari 2025</text:p>
            <text:p text:style-name="common-al">Zaaknummer 2024W01142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64015</text:span><text:line-break/><text:date style:data-style-name="dag" text:fixed="true" text:date-value="2025-02-17"/><text:line-break/><text:date style:data-style-name="jaar" text:fixed="true" text:date-value="2025-0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4015</text:span><text:date style:data-style-name="nicedate" text:fixed="true" text:date-value="2025-0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4015</text:span><text:date style:data-style-name="nicedate" text:fixed="true" text:date-value="2025-0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Panoramaweg 0 Bennekom, wijzigen bestemming agrarisch naar natuur.</meta:user-defined>
    <meta:user-defined meta:name="DCTERMS.W3CDTF/DCTERMS.available">2025-02-17</meta:user-defined>
    <meta:user-defined meta:name="DCTERMS.W3CDTF/OVERHEIDop.jaargang">2025</meta:user-defined>
    <meta:user-defined meta:name="OVERHEIDop.publicationIssue">64015</meta:user-defined>
    <meta:user-defined meta:name="OVERHEIDop.GmbID/DC.identifier">gmb-2025-64015</meta:user-defined>
    <meta:user-defined meta:name="OVERHEIDop.versieInformatie"/>
  </office:meta>
</office:document-meta>
</file>