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bouwschutting voor de duur van 10 jaar, Jaarbeursboulevard te Utrecht, GU-Z2024-00324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aarbeursboulevard te Utrecht</text:p>
            <text:p text:style-name="common-al">GU-Z2024-0032422</text:p>
            <text:p text:style-name="common-al">Toelichting: het bouwen van een bouwschutting voor de duur van 10 jaar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6 maart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2456</text:span><text:line-break/><text:date style:data-style-name="dag" text:fixed="true" text:date-value="2025-02-14"/><text:line-break/><text:date style:data-style-name="jaar" text:fixed="true" text:date-value="2025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2456</text:span><text:date style:data-style-name="nicedate" text:fixed="true" text:date-value="2025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2456</text:span><text:date style:data-style-name="nicedate" text:fixed="true" text:date-value="2025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62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2422</meta:user-defined>
    <meta:user-defined meta:name="DCTERMS.abstract">Toelichting: het bouwen van een bouwschutting voor de duur van 10 jaar</meta:user-defined>
    <dc:language>nl</dc:language>
    <meta:user-defined meta:name="DC.title">Verleende Omgevingsvergunning, het bouwen van een bouwschutting voor de duur van 10 jaar, Jaarbeursboulevard te Utrecht, GU-Z2024-0032422</meta:user-defined>
    <meta:user-defined meta:name="OVERHEIDop.datumEindeReactietermijn">2025-03-26</meta:user-defined>
    <meta:user-defined meta:name="OVERHEIDop.terinzageleggingBG">https://jeleefomgeving.nl/inzien/002220647/5186d151-7cc8-43ab-8605-de88f7ce86e8</meta:user-defined>
    <meta:user-defined meta:name="OVERHEIDop.locatietype/OVERHEIDop.gebiedsmarkering">GeometrieRef</meta:user-defined>
    <meta:user-defined meta:name="DCTERMS.W3CDTF/DCTERMS.available">2025-02-14</meta:user-defined>
    <meta:user-defined meta:name="DCTERMS.W3CDTF/OVERHEIDop.jaargang">2025</meta:user-defined>
    <meta:user-defined meta:name="OVERHEIDop.externeBijlage">Afwijkvergunning|exb-2025-5869</meta:user-defined>
    <meta:user-defined meta:name="OVERHEIDop.publicationIssue">62456</meta:user-defined>
    <meta:user-defined meta:name="OVERHEIDop.GmbID/DC.identifier">gmb-2025-62456</meta:user-defined>
    <meta:user-defined meta:name="OVERHEIDop.versieInformatie"/>
  </office:meta>
</office:document-meta>
</file>