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wandelbuis onder het spoor t.h.v. Rozendaelseweg-Bornweg in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1-02-2025</text:p>
            <text:p text:style-name="common-al">
            <text:span text:style-name="nadrukvet">Locatie:</text:span> spoorwegovergang Rozendaelseweg-Bornweg Heino</text:p>
            <text:p text:style-name="common-al">
            <text:span text:style-name="nadrukvet">Zaakomschrijving:</text:span> het bouwen van een wandelbuis onder het spoor t.h.v. Rozendaelseweg-Bornweg in Heino</text:p>
            <text:p text:style-name="common-al">
            <text:span text:style-name="nadrukvet">Zaaknummer:</text:span> 0177ESUITE13231202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Werk, niet zijnde bouwwerk, of werkzaamheid uitvoeren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  <text:list-item text:style-override="id1-3-2-1-1-6-3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13231202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13231202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62194</text:span><text:line-break/><text:date style:data-style-name="dag" text:fixed="true" text:date-value="2025-02-14"/><text:line-break/><text:date style:data-style-name="jaar" text:fixed="true" text:date-value="2025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2194</text:span><text:date style:data-style-name="nicedate" text:fixed="true" text:date-value="2025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2194</text:span><text:date style:data-style-name="nicedate" text:fixed="true" text:date-value="2025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natuur</meta:user-defined>
    <meta:user-defined meta:name="OVERHEIDop.referentienummer">0177ESUITE132312025</meta:user-defined>
    <meta:user-defined meta:name="DCTERMS.abstract">het bouwen van een wandelbuis onder het spoor t.h.v. Rozendaelseweg-Bornweg in Heino</meta:user-defined>
    <dc:language>nl</dc:language>
    <meta:user-defined meta:name="OVERHEIDop.locatietype/OVERHEIDop.gebiedsmarkering">Punt</meta:user-defined>
    <meta:user-defined meta:name="DC.title">Ontvangen aanvraag voor een omgevingsvergunning, het bouwen van een wandelbuis onder het spoor t.h.v. Rozendaelseweg-Bornweg in Heino</meta:user-defined>
    <meta:user-defined meta:name="DCTERMS.W3CDTF/DCTERMS.available">2025-02-14</meta:user-defined>
    <meta:user-defined meta:name="DCTERMS.W3CDTF/OVERHEIDop.jaargang">2025</meta:user-defined>
    <meta:user-defined meta:name="OVERHEIDop.publicationIssue">62194</meta:user-defined>
    <meta:user-defined meta:name="OVERHEIDop.GmbID/DC.identifier">gmb-2025-62194</meta:user-defined>
    <meta:user-defined meta:name="OVERHEIDop.versieInformatie"/>
  </office:meta>
</office:document-meta>
</file>