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Generaal Bothastraat 104 2021JW Haarlem, 0392-2024-0173526, het bouwen van een dakopbouw, verzonden 12-02-2025</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62008</text:span><text:line-break/><text:date style:data-style-name="dag" text:fixed="true" text:date-value="2025-02-14"/><text:line-break/><text:date style:data-style-name="jaar" text:fixed="true" text:date-value="2025-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2008</text:span><text:date style:data-style-name="nicedate" text:fixed="true" text:date-value="2025-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2008</text:span><text:date style:data-style-name="nicedate" text:fixed="true" text:date-value="2025-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173526</meta:user-defined>
    <meta:user-defined meta:name="DCTERMS.abstract">het bouwen van een dakop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Generaal Bothastraat 104 2021JW Haarlem, 0392-2024-0173526, het bouwen van een dakopbouw, verzonden 12-02-2025</meta:user-defined>
    <meta:user-defined meta:name="DCTERMS.W3CDTF/DCTERMS.available">2025-02-14</meta:user-defined>
    <meta:user-defined meta:name="DCTERMS.W3CDTF/OVERHEIDop.jaargang">2025</meta:user-defined>
    <meta:user-defined meta:name="OVERHEIDop.publicationIssue">62008</meta:user-defined>
    <meta:user-defined meta:name="OVERHEIDop.GmbID/DC.identifier">gmb-2025-62008</meta:user-defined>
    <meta:user-defined meta:name="OVERHEIDop.versieInformatie"/>
  </office:meta>
</office:document-meta>
</file>