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Gasthuislaan 123 2013TA Haarlem, 0392-2024-0172189, het bouwen van een dakopbouw door middel van het recht optrekken van de eerste verdieping aan de achterzijde,  het wijzigen van de indeling van het ge, verzonden 11-02-2025</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61354</text:span><text:line-break/><text:date style:data-style-name="dag" text:fixed="true" text:date-value="2025-02-13"/><text:line-break/><text:date style:data-style-name="jaar" text:fixed="true" text:date-value="2025-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1354</text:span><text:date style:data-style-name="nicedate" text:fixed="true" text:date-value="2025-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1354</text:span><text:date style:data-style-name="nicedate" text:fixed="true" text:date-value="2025-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172189</meta:user-defined>
    <meta:user-defined meta:name="DCTERMS.abstract">het bouwen van een dakopbouw door middel van het recht optrekken van de eerste verdieping aan de achterzijde,  het wijzigen van de indeling van het g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Gasthuislaan 123 2013TA Haarlem, 0392-2024-0172189, het bouwen van een dakopbouw door middel van het recht optrekken van de eerste verdieping aan de achterzijde,  het wijzigen van de indeling van het ge, verzonden 11-02-2025</meta:user-defined>
    <meta:user-defined meta:name="DCTERMS.W3CDTF/DCTERMS.available">2025-02-13</meta:user-defined>
    <meta:user-defined meta:name="DCTERMS.W3CDTF/OVERHEIDop.jaargang">2025</meta:user-defined>
    <meta:user-defined meta:name="OVERHEIDop.publicationIssue">61354</meta:user-defined>
    <meta:user-defined meta:name="OVERHEIDop.GmbID/DC.identifier">gmb-2025-61354</meta:user-defined>
    <meta:user-defined meta:name="OVERHEIDop.versieInformatie"/>
  </office:meta>
</office:document-meta>
</file>