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plaatsen van een reclamebord vanaf 8 februari 2025 aan Markt 13 te Culembo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</text:span>
          </text:p>
            <text:p text:style-name="common-al">Voldaan aan de meldplicht voor het plaatsen van een reclamebord voor het pand Markt 13 vanaf 8 februari 2025.</text:p>
            <text:p text:style-name="common-al">Verzenddatum: 30 januari 2025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ulemborg</text:p>
            </table:table-cell>
            <table:table-cell office:value-type="string" table:style-name="header.C">
              <text:p text:style-name="headerright"><text:span text:style-name="nr">Nr. 61280</text:span><text:line-break/><text:date style:data-style-name="dag" text:fixed="true" text:date-value="2025-02-14"/><text:line-break/><text:date style:data-style-name="jaar" text:fixed="true" text:date-value="2025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1280</text:span><text:date style:data-style-name="nicedate" text:fixed="true" text:date-value="2025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1280</text:span><text:date style:data-style-name="nicedate" text:fixed="true" text:date-value="2025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35/xml/MC-DRP-Omgevmelding-Web-ZM.xml</meta:user-defined>
    <meta:user-defined meta:name="OVERHEID.Gemeente/DC.creator">Culemborg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Culemborg</meta:user-defined>
    <meta:user-defined meta:name="OVERHEID.Gemeente/OVERHEID.authority">Culembo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Melding voor het plaatsen van een reclamebord vanaf 8 februari 2025 aan Markt 13 te Culemborg</meta:user-defined>
    <meta:user-defined meta:name="DCTERMS.W3CDTF/DCTERMS.available">2025-02-14</meta:user-defined>
    <meta:user-defined meta:name="DCTERMS.W3CDTF/OVERHEIDop.jaargang">2025</meta:user-defined>
    <meta:user-defined meta:name="OVERHEIDop.publicationIssue">61280</meta:user-defined>
    <meta:user-defined meta:name="OVERHEIDop.GmbID/DC.identifier">gmb-2025-61280</meta:user-defined>
    <meta:user-defined meta:name="OVERHEIDop.versieInformatie"/>
  </office:meta>
</office:document-meta>
</file>