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OMGEVINGSVERGUNNING, AENGWIRDERWEG 326,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Burgemeester en wethouders van Heerenveen neemt het besluit tot intrekken van de omgevingsvergunning onder zaaknummer 2024-FUMO-0096570 (11-02-2025).</text:p>
            <text:p text:style-name="tussenkopcur">Belanghebbenden kunnen tegen de beschikking binnen zes weken na de verzenddatum van het besluit bezwaar maken bij het college van burgemeester en wethouders van de gemeente Heerenveen.</text:p>
            <text:p text:style-name="tussenkopcur">Voor inlichtingen neemt u contact op met de FUMO, e-mail <text:a xlink:href="mailto:info@fumo.nl" xlink:type="simple">info@fumo.nl</text:a> of tel. 0566-75 03 00. Bezoekadres: J.W. de Visserwei 10, 9001 ZE Grou.</text:p>
            <text:p text:style-name="tussenkopcur">De  ;ontwerpbeschikking;ontwerpbeschikking en ontwerpverklaring; beschikking  ;ligt;liggen; ligt ter inzage:</text:p>
            <text:p text:style-name="tussenkopcur">- bij de FUMO, elke werkdag van 9.00 tot 16.00 uur (vooraf contact opnemen);</text:p>
            <text:p text:style-name="tussenkopcur">- in het gemeentehuis van de gemeente Heerenveen (vooraf contact opnemen).</text:p>
            <text:p text:style-name="tussenkopcur">Bezwaarschriften moeten bevatten: naam en adres, het kenmerk van het betreffende besluit, motivering, datum en ondertekening.</text:p>
            <text:p text:style-name="tussenkopcur">Bezwaarschriften kunt u sturen naar: Gemeente Heerenveen, Crackstraat 2 8441 ES HEERENVEEN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0812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812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812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5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TREKKING OMGEVINGSVERGUNNING, AENGWIRDERWEG 326, TJALLEBERD</meta:user-defined>
    <meta:user-defined meta:name="DCTERMS.W3CDTF/DCTERMS.available">2025-02-13</meta:user-defined>
    <meta:user-defined meta:name="DCTERMS.W3CDTF/OVERHEIDop.jaargang">2025</meta:user-defined>
    <meta:user-defined meta:name="OVERHEIDop.publicationIssue">60812</meta:user-defined>
    <meta:user-defined meta:name="OVERHEIDop.GmbID/DC.identifier">gmb-2025-60812</meta:user-defined>
    <meta:user-defined meta:name="OVERHEIDop.versieInformatie"/>
  </office:meta>
</office:document-meta>
</file>