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1-02-2025 hebben wij middels een BOPA een reguliere omgevingsvergunning verleend voor het bouwen van een woning met bijgebouw op het adres Wolbertusstraat 13 7478AM in Diepenheim. Deze vergunning staat ingeschreven onder zaaknummer 000080994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60485</text:span><text:line-break/><text:date style:data-style-name="dag" text:fixed="true" text:date-value="2025-02-13"/><text:line-break/><text:date style:data-style-name="jaar" text:fixed="true" text:date-value="2025-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0485</text:span><text:date style:data-style-name="nicedate" text:fixed="true" text:date-value="2025-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0485</text:span><text:date style:data-style-name="nicedate" text:fixed="true" text:date-value="2025-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809948</meta:user-defined>
    <meta:user-defined meta:name="DCTERMS.abstract">het bouwen van een woning met bijge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p 11-02-2025 hebben wij middels een BOPA een reguliere omgevingsvergunning verleend voor het bouwen van een woning met bijgebouw op het adres Wolbertusstraat 13 7478AM in Diepenheim. Deze vergunning staat ingeschreven onder zaaknummer 0000809948.</meta:user-defined>
    <meta:user-defined meta:name="DCTERMS.W3CDTF/DCTERMS.available">2025-02-13</meta:user-defined>
    <meta:user-defined meta:name="DCTERMS.W3CDTF/OVERHEIDop.jaargang">2025</meta:user-defined>
    <meta:user-defined meta:name="OVERHEIDop.publicationIssue">60485</meta:user-defined>
    <meta:user-defined meta:name="OVERHEIDop.GmbID/DC.identifier">gmb-2025-60485</meta:user-defined>
    <meta:user-defined meta:name="OVERHEIDop.versieInformatie"/>
  </office:meta>
</office:document-meta>
</file>