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erde bouwlaag, Loderlaan 14, 3527KC Utrecht,  GU-Z2024-003599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derlaan 14, 3527KC Utrecht</text:p>
            <text:p text:style-name="common-al">GU-Z2024-0035997</text:p>
            <text:p text:style-name="common-al">Toelichting: het bouwen van een derde bouwlaa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0222</text:span><text:line-break/><text:date style:data-style-name="dag" text:fixed="true" text:date-value="2025-02-13"/><text:line-break/><text:date style:data-style-name="jaar" text:fixed="true" text:date-value="2025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0222</text:span><text:date style:data-style-name="nicedate" text:fixed="true" text:date-value="2025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0222</text:span><text:date style:data-style-name="nicedate" text:fixed="true" text:date-value="2025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83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4-0035997</meta:user-defined>
    <meta:user-defined meta:name="DCTERMS.abstract">Toelichting: het bouwen van een derde bouwlaag</meta:user-defined>
    <dc:language>nl</dc:language>
    <meta:user-defined meta:name="OVERHEIDop.locatietype/OVERHEIDop.gebiedsmarkering">Vlak</meta:user-defined>
    <meta:user-defined meta:name="DC.title">Verlenging beslistermijn omgevingsvergunning, het bouwen van een derde bouwlaag, Loderlaan 14, 3527KC Utrecht,  GU-Z2024-0035997</meta:user-defined>
    <meta:user-defined meta:name="DCTERMS.W3CDTF/DCTERMS.available">2025-02-13</meta:user-defined>
    <meta:user-defined meta:name="DCTERMS.W3CDTF/OVERHEIDop.jaargang">2025</meta:user-defined>
    <meta:user-defined meta:name="OVERHEIDop.publicationIssue">60222</meta:user-defined>
    <meta:user-defined meta:name="OVERHEIDop.GmbID/DC.identifier">gmb-2025-60222</meta:user-defined>
    <meta:user-defined meta:name="OVERHEIDop.versieInformatie"/>
  </office:meta>
</office:document-meta>
</file>