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bouwen van een bedrijfshal aan nabij huisnummers 23/8 en 23/9 Leemanstraat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bouwen van een bedrijfshal aan nabij huisnummers 23/8 en 23/9 Leemanstraat Werkendam (2025-003973).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1-02-2025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59926</text:span><text:line-break/><text:date style:data-style-name="dag" text:fixed="true" text:date-value="2025-02-13"/><text:line-break/><text:date style:data-style-name="jaar" text:fixed="true" text:date-value="2025-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926</text:span><text:date style:data-style-name="nicedate" text:fixed="true" text:date-value="2025-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926</text:span><text:date style:data-style-name="nicedate" text:fixed="true" text:date-value="2025-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03973</meta:user-defined>
    <meta:user-defined meta:name="DCTERMS.abstract">bedrijfshal bouwen</meta:user-defined>
    <dc:language>nl</dc:language>
    <meta:user-defined meta:name="OVERHEIDop.locatietype/OVERHEIDop.gebiedsmarkering">Vlak</meta:user-defined>
    <meta:user-defined meta:name="DC.title">Gemeente Altena - Toestemming voor het bouwen van een bedrijfshal aan nabij huisnummers 23/8 en 23/9 Leemanstraat Werkendam</meta:user-defined>
    <meta:user-defined meta:name="DCTERMS.W3CDTF/DCTERMS.available">2025-02-13</meta:user-defined>
    <meta:user-defined meta:name="DCTERMS.W3CDTF/OVERHEIDop.jaargang">2025</meta:user-defined>
    <meta:user-defined meta:name="OVERHEIDop.publicationIssue">59926</meta:user-defined>
    <meta:user-defined meta:name="OVERHEIDop.GmbID/DC.identifier">gmb-2025-59926</meta:user-defined>
    <meta:user-defined meta:name="OVERHEIDop.versieInformatie"/>
  </office:meta>
</office:document-meta>
</file>