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organiseren en houden van een wielertoertocht Le Tour Du Fou Pedelant op 13 april 2025 tussen 11.35 uur en 11.50 uur te Echt-Suster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</text:span>
          </text:p>
            <text:p text:style-name="common-al">Evenementenmelding / gemeente Echt-Susteren / bekendgemaakt op 6 februari 2025 / het organiseren en houden van een wielertoertocht Le Tour Du Fou Pedelant op 13 april 2025 tussen 11.35 uur en 11.50 uur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59271</text:span><text:line-break/><text:date style:data-style-name="dag" text:fixed="true" text:date-value="2025-02-13"/><text:line-break/><text:date style:data-style-name="jaar" text:fixed="true" text:date-value="2025-02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59271</text:span><text:date style:data-style-name="nicedate" text:fixed="true" text:date-value="2025-02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59271</text:span><text:date style:data-style-name="nicedate" text:fixed="true" text:date-value="2025-02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36/xml/MC-DRP-Melding-Web-ZM.xml</meta:user-defined>
    <meta:user-defined meta:name="OVERHEID.Gemeente/DC.creator">Echt-Susteren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dc:language>nl</dc:language>
    <meta:user-defined meta:name="OVERHEIDop.locatietype/OVERHEIDop.gebiedsmarkering">Gemeente</meta:user-defined>
    <meta:user-defined meta:name="DC.title">Melding voor het organiseren en houden van een wielertoertocht Le Tour Du Fou Pedelant op 13 april 2025 tussen 11.35 uur en 11.50 uur te Echt-Susteren</meta:user-defined>
    <meta:user-defined meta:name="DCTERMS.W3CDTF/DCTERMS.available">2025-02-13</meta:user-defined>
    <meta:user-defined meta:name="DCTERMS.W3CDTF/OVERHEIDop.jaargang">2025</meta:user-defined>
    <meta:user-defined meta:name="OVERHEIDop.publicationIssue">59271</meta:user-defined>
    <meta:user-defined meta:name="OVERHEIDop.GmbID/DC.identifier">gmb-2025-59271</meta:user-defined>
    <meta:user-defined meta:name="OVERHEIDop.versieInformatie"/>
  </office:meta>
</office:document-meta>
</file>