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in het voorgeveldakvlak van de woning, Waterbieslaan 104, 3452AR Vleuten, GU-Z2025-0004418</text:p>
      <text:section text:name="zakelijke-mededeling_id1-3-2" text:style-name="zakelijke-mededeling">
        <text:section text:name="zakelijke-mededeling-tekst_id1-3-2-1" text:style-name="zakelijke-mededeling-tekst">
          <text:section text:name="tekst_id1-3-2-1-1" text:style-name="tekst">
            <text:p text:style-name="common-al">GU-Z2025-0004418</text:p>
            <text:p text:style-name="common-al">Toelichting: het  bouwen van een dakopbouw in het voorgeveldakvlak van de woning</text:p>
            <text:p text:style-name="common-al">Datum ontvangst aanvraag: 7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9064</text:span><text:line-break/><text:date style:data-style-name="dag" text:fixed="true" text:date-value="2025-02-12"/><text:line-break/><text:date style:data-style-name="jaar" text:fixed="true" text:date-value="2025-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9064</text:span><text:date style:data-style-name="nicedate" text:fixed="true" text:date-value="2025-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9064</text:span><text:date style:data-style-name="nicedate" text:fixed="true" text:date-value="2025-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4418</meta:user-defined>
    <meta:user-defined meta:name="DCTERMS.abstract">Toelichting: het  bouwen van een dakopbouw in het voorgeveldakvlak van de woning</meta:user-defined>
    <dc:language>nl</dc:language>
    <meta:user-defined meta:name="OVERHEIDop.locatietype/OVERHEIDop.gebiedsmarkering">Vlak</meta:user-defined>
    <meta:user-defined meta:name="DC.title">Aanvraag omgevingsvergunning, het  bouwen van een dakopbouw in het voorgeveldakvlak van de woning, Waterbieslaan 104, 3452AR Vleuten, GU-Z2025-0004418</meta:user-defined>
    <meta:user-defined meta:name="OVERHEIDop.datumEindeReactietermijn">2025-04-04</meta:user-defined>
    <meta:user-defined meta:name="OVERHEIDop.terinzageleggingBG">https://jeleefomgeving.nl/inzien/002220647/80f46d4d-020f-4dee-ad9d-d251d023f09e</meta:user-defined>
    <meta:user-defined meta:name="DCTERMS.W3CDTF/DCTERMS.available">2025-02-12</meta:user-defined>
    <meta:user-defined meta:name="DCTERMS.W3CDTF/OVERHEIDop.jaargang">2025</meta:user-defined>
    <meta:user-defined meta:name="OVERHEIDop.publicationIssue">59064</meta:user-defined>
    <meta:user-defined meta:name="OVERHEIDop.GmbID/DC.identifier">gmb-2025-59064</meta:user-defined>
    <meta:user-defined meta:name="OVERHEIDop.versieInformatie"/>
  </office:meta>
</office:document-meta>
</file>