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dakkappellen, wijzigen van de kozijnen en isoleren van de kap, Oosterkade 21, 3582AT Utrecht, GU-Z2025-0004425</text:p>
      <text:section text:name="zakelijke-mededeling_id1-3-2" text:style-name="zakelijke-mededeling">
        <text:section text:name="zakelijke-mededeling-tekst_id1-3-2-1" text:style-name="zakelijke-mededeling-tekst">
          <text:section text:name="tekst_id1-3-2-1-1" text:style-name="tekst">
            <text:p text:style-name="common-al">GU-Z2025-0004425</text:p>
            <text:p text:style-name="common-al">Toelichting: het bouwen van dakkappellen, wijzigen van de kozijnen en isoleren van de kap</text:p>
            <text:p text:style-name="common-al">Datum ontvangst aanvraag: 7 februari 2025</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9038</text:span><text:line-break/><text:date style:data-style-name="dag" text:fixed="true" text:date-value="2025-02-12"/><text:line-break/><text:date style:data-style-name="jaar" text:fixed="true" text:date-value="2025-02-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59038</text:span><text:date style:data-style-name="nicedate" text:fixed="true" text:date-value="2025-02-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59038</text:span><text:date style:data-style-name="nicedate" text:fixed="true" text:date-value="2025-02-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GU-Z2025-0004425</meta:user-defined>
    <meta:user-defined meta:name="DCTERMS.abstract">Toelichting: het bouwen van dakkappellen, wijzigen van de kozijnen en isoleren van de kap</meta:user-defined>
    <dc:language>nl</dc:language>
    <meta:user-defined meta:name="OVERHEIDop.locatietype/OVERHEIDop.gebiedsmarkering">Vlak</meta:user-defined>
    <meta:user-defined meta:name="DC.title">Aanvraag omgevingsvergunning, het bouwen van dakkappellen, wijzigen van de kozijnen en isoleren van de kap, Oosterkade 21, 3582AT Utrecht, GU-Z2025-0004425</meta:user-defined>
    <meta:user-defined meta:name="OVERHEIDop.datumEindeReactietermijn">2025-04-04</meta:user-defined>
    <meta:user-defined meta:name="OVERHEIDop.terinzageleggingBG">https://jeleefomgeving.nl/inzien/002220647/48dc8501-e547-4c1c-8e3e-b7fbec82bdf0</meta:user-defined>
    <meta:user-defined meta:name="DCTERMS.W3CDTF/DCTERMS.available">2025-02-12</meta:user-defined>
    <meta:user-defined meta:name="DCTERMS.W3CDTF/OVERHEIDop.jaargang">2025</meta:user-defined>
    <meta:user-defined meta:name="OVERHEIDop.publicationIssue">59038</meta:user-defined>
    <meta:user-defined meta:name="OVERHEIDop.GmbID/DC.identifier">gmb-2025-59038</meta:user-defined>
    <meta:user-defined meta:name="OVERHEIDop.versieInformatie"/>
  </office:meta>
</office:document-meta>
</file>