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10 februari 2025 hebben wij de beslistermijn van de aanvraag omgevingsvergunning voor het het bouwen van een bijgebouw op het adres Steenmorsweg 22 7478PM Diepenheim verlengd. Deze aanvraag staat ingeschreven onder zaaknummer 000082550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ocatie waar de stukken ter inzage liggen</text:span>
          </text:p>
            <text:p text:style-name="last-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58710</text:span><text:line-break/><text:date style:data-style-name="dag" text:fixed="true" text:date-value="2025-02-12"/><text:line-break/><text:date style:data-style-name="jaar" text:fixed="true" text:date-value="2025-02-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8710</text:span><text:date style:data-style-name="nicedate" text:fixed="true" text:date-value="2025-02-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8710</text:span><text:date style:data-style-name="nicedate" text:fixed="true" text:date-value="2025-02-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4/xml/MC-DRP-OmgevingsvergunningAanvraa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000825501</meta:user-defined>
    <meta:user-defined meta:name="DCTERMS.abstract">het bouwen van een bijgebouw</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Op 10 februari 2025 hebben wij de beslistermijn van de aanvraag omgevingsvergunning voor het het bouwen van een bijgebouw op het adres Steenmorsweg 22 7478PM Diepenheim verlengd. Deze aanvraag staat ingeschreven onder zaaknummer 0000825501.</meta:user-defined>
    <meta:user-defined meta:name="DCTERMS.W3CDTF/DCTERMS.available">2025-02-12</meta:user-defined>
    <meta:user-defined meta:name="DCTERMS.W3CDTF/OVERHEIDop.jaargang">2025</meta:user-defined>
    <meta:user-defined meta:name="OVERHEIDop.publicationIssue">58710</meta:user-defined>
    <meta:user-defined meta:name="OVERHEIDop.GmbID/DC.identifier">gmb-2025-58710</meta:user-defined>
    <meta:user-defined meta:name="OVERHEIDop.versieInformatie"/>
  </office:meta>
</office:document-meta>
</file>