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Voorstraat, Eyso de Wendstraat, Maartensplein en de Johannes Bogermanstraa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aan de Voorstraat, Eyso de Wendstraat, Maartensplein en de Johannes Bogermanstraat, het organiseren van de Kollumer Kaasdagen van 19 t/m 26 april 2025 (besluit is verzonden op 10 februari 2025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7961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961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961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13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Evenementenvergunning aan de Voorstraat, Eyso de Wendstraat, Maartensplein en de Johannes Bogermanstraat te Kollum</meta:user-defined>
    <meta:user-defined meta:name="DCTERMS.W3CDTF/DCTERMS.available">2025-02-19</meta:user-defined>
    <meta:user-defined meta:name="DCTERMS.W3CDTF/OVERHEIDop.jaargang">2025</meta:user-defined>
    <meta:user-defined meta:name="OVERHEIDop.publicationIssue">57961</meta:user-defined>
    <meta:user-defined meta:name="OVERHEIDop.GmbID/DC.identifier">gmb-2025-57961</meta:user-defined>
    <meta:user-defined meta:name="OVERHEIDop.versieInformatie"/>
  </office:meta>
</office:document-meta>
</file>