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extra bouwlaag op twee woningen, Bataviastraat 68, 3531XH Utrecht, GU-Z2024-00283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taviastraat 68, 3531XH Utrecht</text:p>
            <text:p text:style-name="common-al">GU-Z2024-0028332</text:p>
            <text:p text:style-name="common-al">Toelichting: het bouwen van een extra bouwlaag op twee woning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4 febr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750</text:span><text:line-break/><text:date style:data-style-name="dag" text:fixed="true" text:date-value="2025-01-07"/><text:line-break/><text:date style:data-style-name="jaar" text:fixed="true" text:date-value="2025-0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50</text:span><text:date style:data-style-name="nicedate" text:fixed="true" text:date-value="2025-0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50</text:span><text:date style:data-style-name="nicedate" text:fixed="true" text:date-value="2025-0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8332</meta:user-defined>
    <meta:user-defined meta:name="DCTERMS.abstract">Toelichting: het bouwen van een extra bouwlaag op twe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, het bouwen van een extra bouwlaag op twee woningen, Bataviastraat 68, 3531XH Utrecht, GU-Z2024-0028332</meta:user-defined>
    <meta:user-defined meta:name="OVERHEIDop.datumEindeReactietermijn">2025-02-14</meta:user-defined>
    <meta:user-defined meta:name="OVERHEIDop.terinzageleggingBG">https://jeleefomgeving.nl/inzien/002220647/5c942f2e-c9cd-11ef-a344-00505601200c</meta:user-defined>
    <meta:user-defined meta:name="DCTERMS.W3CDTF/DCTERMS.available">2025-01-07</meta:user-defined>
    <meta:user-defined meta:name="DCTERMS.W3CDTF/OVERHEIDop.jaargang">2025</meta:user-defined>
    <meta:user-defined meta:name="OVERHEIDop.publicationIssue">5750</meta:user-defined>
    <meta:user-defined meta:name="OVERHEIDop.GmbID/DC.identifier">gmb-2025-5750</meta:user-defined>
    <meta:user-defined meta:name="OVERHEIDop.versieInformatie"/>
  </office:meta>
</office:document-meta>
</file>