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lak, Marjoleinweg 30, 3541SM Utrecht,  GU-Z2024-00360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joleinweg 30, 3541SM Utrecht</text:p>
            <text:p text:style-name="common-al">GU-Z2024-0036013</text:p>
            <text:p text:style-name="common-al">Toelichting: het bouwen van een dakkapel op het voordakl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7484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484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484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6013</meta:user-defined>
    <meta:user-defined meta:name="DCTERMS.abstract">Toelichting: het bouwen van een dakkapel op het voordaklak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op het voordaklak, Marjoleinweg 30, 3541SM Utrecht,  GU-Z2024-0036013</meta:user-defined>
    <meta:user-defined meta:name="DCTERMS.W3CDTF/DCTERMS.available">2025-02-12</meta:user-defined>
    <meta:user-defined meta:name="DCTERMS.W3CDTF/OVERHEIDop.jaargang">2025</meta:user-defined>
    <meta:user-defined meta:name="OVERHEIDop.publicationIssue">57484</meta:user-defined>
    <meta:user-defined meta:name="OVERHEIDop.GmbID/DC.identifier">gmb-2025-57484</meta:user-defined>
    <meta:user-defined meta:name="OVERHEIDop.versieInformatie"/>
  </office:meta>
</office:document-meta>
</file>