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rker aan voorkant van woning en het wijzigen van garage, Rosweydelaan 38, 3454BN De Meern, GU-Z2025-000283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osweydelaan 38, 3454BN De Meern</text:p>
            <text:p text:style-name="common-al">GU-Z2025-0002839</text:p>
            <text:p text:style-name="common-al">Toelichting: het bouwen van erker aan voorkant van woning en het wijzigen van garage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24 maart 2025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7297</text:span><text:line-break/><text:date style:data-style-name="dag" text:fixed="true" text:date-value="2025-02-12"/><text:line-break/><text:date style:data-style-name="jaar" text:fixed="true" text:date-value="2025-02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7297</text:span><text:date style:data-style-name="nicedate" text:fixed="true" text:date-value="2025-02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7297</text:span><text:date style:data-style-name="nicedate" text:fixed="true" text:date-value="2025-02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3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5-0002839</meta:user-defined>
    <meta:user-defined meta:name="DCTERMS.abstract">Toelichting: het bouwen van erker aan voorkant van woning en het wijzigen van garage</meta:user-defined>
    <dc:language>nl</dc:language>
    <meta:user-defined meta:name="OVERHEIDop.locatietype/OVERHEIDop.gebiedsmarkering">Vlak</meta:user-defined>
    <meta:user-defined meta:name="DC.title">Verleende Omgevingsvergunning, het bouwen van erker aan voorkant van woning en het wijzigen van garage, Rosweydelaan 38, 3454BN De Meern, GU-Z2025-0002839</meta:user-defined>
    <meta:user-defined meta:name="OVERHEIDop.datumEindeReactietermijn">2025-03-24</meta:user-defined>
    <meta:user-defined meta:name="OVERHEIDop.terinzageleggingBG">https://jeleefomgeving.nl/inzien/002220647/d18affa5-b045-4914-b11d-f2a2e60b9303</meta:user-defined>
    <meta:user-defined meta:name="DCTERMS.W3CDTF/DCTERMS.available">2025-02-12</meta:user-defined>
    <meta:user-defined meta:name="DCTERMS.W3CDTF/OVERHEIDop.jaargang">2025</meta:user-defined>
    <meta:user-defined meta:name="OVERHEIDop.publicationIssue">57297</meta:user-defined>
    <meta:user-defined meta:name="OVERHEIDop.GmbID/DC.identifier">gmb-2025-57297</meta:user-defined>
    <meta:user-defined meta:name="OVERHEIDop.versieInformatie"/>
  </office:meta>
</office:document-meta>
</file>