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Jan Zijvertszstraat 1-2 1067X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intrekken van een Bed &amp; Breakfast op adres Jan Zijvertszstraat 1-2 1067XH Amsterdam</text:p>
            <text:p text:style-name="common-al">Verzonden naar aanvrager op: 07-02-2025</text:p>
            <text:p text:style-name="common-al">Kenmerk gemeente: Z/23/2154811</text:p>
            <text:p text:style-name="common-al">
            <text:span text:style-name="nadrukvet">Vergunning ingetrokken voor een Bed &amp; Breakfast vergunning aan Jan Zijvertszstraat 1-2 1067XH Amsterdam</text:span>
          </text:p>
            <text:p text:style-name="common-al">De gemeente Amsterdam heeft een vergunning voor een Bed &amp; Breakfast aan Jan Zijvertszstraat 1-2 1067XH Amsterdam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3/2154811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7063</text:span><text:line-break/><text:date style:data-style-name="dag" text:fixed="true" text:date-value="2025-02-11"/><text:line-break/><text:date style:data-style-name="jaar" text:fixed="true" text:date-value="2025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063</text:span><text:date style:data-style-name="nicedate" text:fixed="true" text:date-value="2025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063</text:span><text:date style:data-style-name="nicedate" text:fixed="true" text:date-value="2025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67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4811</meta:user-defined>
    <meta:user-defined meta:name="DCTERMS.abstract">B&amp;B vergunning aanvragen - Jan Zijvertszstraat 1-2</meta:user-defined>
    <dc:language>nl</dc:language>
    <meta:user-defined meta:name="OVERHEIDop.locatietype/OVERHEIDop.gebiedsmarkering">Punt</meta:user-defined>
    <meta:user-defined meta:name="DC.title">Besluit intrekken Bed &amp; Breakfast vergunning Jan Zijvertszstraat 1-2 1067XH Amsterdam</meta:user-defined>
    <meta:user-defined meta:name="DCTERMS.W3CDTF/DCTERMS.available">2025-02-11</meta:user-defined>
    <meta:user-defined meta:name="DCTERMS.W3CDTF/OVERHEIDop.jaargang">2025</meta:user-defined>
    <meta:user-defined meta:name="OVERHEIDop.publicationIssue">57063</meta:user-defined>
    <meta:user-defined meta:name="OVERHEIDop.GmbID/DC.identifier">gmb-2025-57063</meta:user-defined>
    <meta:user-defined meta:name="OVERHEIDop.versieInformatie"/>
  </office:meta>
</office:document-meta>
</file>