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verwijderen van asbesthoudend materiaal (aanvullende rapportage) aan Vonderen 1 te Sint Joos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Melding</text:span>
            </text:span>
          </text:p>
            <text:p text:style-name="last-al">Sloopmelding / Vonderen 1, 6112 CB te Sint Joost / Echt-Susteren / ingekomen 17 december 2025 / het verwijderen van asbesthoudend materiaal (aanvullende rapportage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569674</text:span><text:line-break/><text:date style:data-style-name="dag" text:fixed="true" text:date-value="2025-12-29"/><text:line-break/><text:date style:data-style-name="jaar" text:fixed="true" text:date-value="2025-12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69674</text:span><text:date style:data-style-name="nicedate" text:fixed="true" text:date-value="2025-12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69674</text:span><text:date style:data-style-name="nicedate" text:fixed="true" text:date-value="2025-12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4/xml/MC-DRP-Omgevmelding-Web-ZM.xml</meta:user-defined>
    <meta:user-defined meta:name="OVERHEID.Gemeente/DC.creator">Echt-Sust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Melding voor het verwijderen van asbesthoudend materiaal (aanvullende rapportage) aan Vonderen 1 te Sint Joost</meta:user-defined>
    <meta:user-defined meta:name="DCTERMS.W3CDTF/DCTERMS.available">2025-12-29</meta:user-defined>
    <meta:user-defined meta:name="DCTERMS.W3CDTF/OVERHEIDop.jaargang">2025</meta:user-defined>
    <meta:user-defined meta:name="OVERHEIDop.publicationIssue">569674</meta:user-defined>
    <meta:user-defined meta:name="OVERHEIDop.GmbID/DC.identifier">gmb-2025-569674</meta:user-defined>
    <meta:user-defined meta:name="OVERHEIDop.versieInformatie"/>
  </office:meta>
</office:document-meta>
</file>