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5-172-GPP-Superior de Beerstraat 180 verplaatsen </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Anneloes Waelpoel</text:p>
            <text:p text:style-name="al"/>
            <text:p text:style-name="al">Datum besluit  24 december 2025</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Superior de Beerstraat 180 te Tilburg een aanvraag is gedaan voor het verplaatsen van een bestaande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de aanvraag van de al bestaande gehandicaptenparkeerplaats is gepubliceerd met referentienummer Vkb-2019-112-GPP-Superior de Beerstraat;</text:p>
              </text:list-item>
              <text:list-item text:style-override="id1-3-2-2-1-5-8">
                <text:number>•</text:number>
                <text:p text:style-name="al">deze al gepubliceerde aanvraag wordt ingetrokken;</text:p>
              </text:list-item>
              <text:list-item text:style-override="id1-3-2-2-1-5-9">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10">
                <text:number>•</text:number>
                <text:p text:style-name="al">over deze maatregelen overleg is gepleegd met de Politie-Chef van eenheid Zeeland-West-Brabant, District Hart van Brabant, waarbij deze heeft verklaard met deze maatregelen te kunnen instemmen.</text:p>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intrekken van het verkeersbesluit met referentienummer Vkb-2019-112-GPP-Superior de Beerstraat en het creëren van een gehandicaptenparkeerplaats op de dichtstbijzijnde beschikbare locatie Tulpstraat 71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Superior de Beerstraat 180 (GPP verplaatst).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564755</text:span><text:line-break/><text:date style:data-style-name="dag" text:fixed="true" text:date-value="2025-12-24"/><text:line-break/><text:date style:data-style-name="jaar" text:fixed="true" text:date-value="2025-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4755</text:span><text:date style:data-style-name="nicedate" text:fixed="true" text:date-value="2025-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4755</text:span><text:date style:data-style-name="nicedate" text:fixed="true" text:date-value="2025-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0/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Superior de Beerstraat 18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5-172-GPP-Superior de Beerstraat 180 verplaatsen</meta:user-defined>
    <meta:user-defined meta:name="DCTERMS.abstract">Intrekken verkeersbesluit Vkb-2019-112-GPP-Superior de Beerstraat en creëren gehandicaptenparkeerplaats op de dichtstbijzijnde beschikbare locatie Superior de Beerstraat 180 te Tilburg door plaatsen verkeersbord E6 en onderbord met kenteken zoals aangegeven op aan dit besluit gehechte tekening.</meta:user-defined>
    <meta:user-defined meta:name="OVERHEIDop.verkeersbordcode">E6</meta:user-defined>
    <dc:language>nl</dc:language>
    <meta:user-defined meta:name="OVERHEIDop.locatietype/OVERHEIDop.gebiedsmarkering">Adres</meta:user-defined>
    <meta:user-defined meta:name="DC.title">Registratienummer  Vkb-2025-172-GPP-Superior de Beerstraat 180 verplaatsen</meta:user-defined>
    <meta:user-defined meta:name="DCTERMS.W3CDTF/DCTERMS.available">2025-12-24</meta:user-defined>
    <meta:user-defined meta:name="OVERHEIDop.externeBijlage">Superior de Beerstraat 180 (GPP verplaatst)|exb-2025-47813</meta:user-defined>
    <meta:user-defined meta:name="DCTERMS.W3CDTF/OVERHEIDop.jaargang">2025</meta:user-defined>
    <meta:user-defined meta:name="OVERHEIDop.publicationIssue">564755</meta:user-defined>
    <meta:user-defined meta:name="OVERHEIDop.GmbID/DC.identifier">gmb-2025-564755</meta:user-defined>
    <meta:user-defined meta:name="OVERHEIDop.versieInformatie"/>
  </office:meta>
</office:document-meta>
</file>