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de uitbreiding van de woning - Noorderdwarsvaart 88, 9201KM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Noorderdwarsvaart 88, 9201KM Drachten, de uitbreiding van de woning, ontvangen: 19 december 2025. De aanvraag is geregistreerd onder zaaknummer Z2025-00003181.</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564672</text:span><text:line-break/><text:date style:data-style-name="dag" text:fixed="true" text:date-value="2025-12-23"/><text:line-break/><text:date style:data-style-name="jaar" text:fixed="true" text:date-value="2025-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64672</text:span><text:date style:data-style-name="nicedate" text:fixed="true" text:date-value="2025-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64672</text:span><text:date style:data-style-name="nicedate" text:fixed="true" text:date-value="2025-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3/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3181</meta:user-defined>
    <meta:user-defined meta:name="DCTERMS.abstract">Aanvraag omgevingsvergunning: Noorderdwarsvaart 88, 9201KM Drachten, de uitbreiding van de woning, ontvangen: 19 december 2025, zaaknummer: Z2025-00003181</meta:user-defined>
    <dc:language>nl</dc:language>
    <meta:user-defined meta:name="OVERHEIDop.locatietype/OVERHEIDop.gebiedsmarkering">Vlak</meta:user-defined>
    <meta:user-defined meta:name="DC.title">Gemeente Smallingerland - aanvraag omgevingsvergunning - de uitbreiding van de woning - Noorderdwarsvaart 88, 9201KM Drachten</meta:user-defined>
    <meta:user-defined meta:name="DCTERMS.W3CDTF/DCTERMS.available">2025-12-23</meta:user-defined>
    <meta:user-defined meta:name="DCTERMS.W3CDTF/OVERHEIDop.jaargang">2025</meta:user-defined>
    <meta:user-defined meta:name="OVERHEIDop.publicationIssue">564672</meta:user-defined>
    <meta:user-defined meta:name="OVERHEIDop.GmbID/DC.identifier">gmb-2025-564672</meta:user-defined>
    <meta:user-defined meta:name="OVERHEIDop.versieInformatie"/>
  </office:meta>
</office:document-meta>
</file>