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Archimedeslaan 21 Wanddoorbraak woonkamer keuken constructief aan Archimedeslaan 21, 4904 H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Archimedeslaan 21, 4904 HH Oosterhout,</text:span> Archimedeslaan 21 Wanddoorbraak woonkamer keuken constructief (1084961 verzonden 15-12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8496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549590</text:span><text:line-break/><text:date style:data-style-name="dag" text:fixed="true" text:date-value="2025-12-23"/><text:line-break/><text:date style:data-style-name="jaar" text:fixed="true" text:date-value="2025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9590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49590</text:span><text:date style:data-style-name="nicedate" text:fixed="true" text:date-value="2025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2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84961</meta:user-defined>
    <dc:language>nl</dc:language>
    <meta:user-defined meta:name="OVERHEIDop.locatietype/OVERHEIDop.gebiedsmarkering">Punt</meta:user-defined>
    <meta:user-defined meta:name="DC.title">Toestemming voor Archimedeslaan 21 Wanddoorbraak woonkamer keuken constructief aan Archimedeslaan 21, 4904 HH Oosterhout</meta:user-defined>
    <meta:user-defined meta:name="DCTERMS.W3CDTF/DCTERMS.available">2025-12-23</meta:user-defined>
    <meta:user-defined meta:name="DCTERMS.W3CDTF/OVERHEIDop.jaargang">2025</meta:user-defined>
    <meta:user-defined meta:name="OVERHEIDop.publicationIssue">549590</meta:user-defined>
    <meta:user-defined meta:name="OVERHEIDop.GmbID/DC.identifier">gmb-2025-549590</meta:user-defined>
    <meta:user-defined meta:name="OVERHEIDop.versieInformatie"/>
  </office:meta>
</office:document-meta>
</file>