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De Doelen, locatie De Braak</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10122025)</text:p>
            <text:p text:style-name="common-al">BURGEMEESTER EN WETHOUDERS VAN OOSTERHOUT,</text:p>
            <text:p text:style-name="common-al">Gelet op:</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8 van de Wegenverkeerswet 1994 is het college bevoegd tot het nemen van verkeersbesluiten voor het plaatsen en verwijderen van verkeersborden en verkeerstekens op het wegdek.</text:p>
            <text:p text:style-name="common-al">Overwegende:</text:p>
            <text:p text:style-name="common-al">• het verzoek van 22 november 2025 van een bewoner aan het Arendsplein om in de nabije toekomst de huidige gehandicaptenparkeerplaats op te heffen;</text:p>
            <text:p text:style-name="common-al">• in de nabijheid van de toekomstige woning een parkeerplaats aan te wijzen als individuele gehandicaptenparkeerplaats aan de achterzijde van het appartementencomplex op parkeerterrein De Braak, het 4e parkeervak van rechts, gelegen in de eerste rij parkeervakken;</text:p>
            <text:p text:style-name="common-al">• aanvrager niet beschikt over de mogelijkheid om te parkeren op eigen terrei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1. het verzekeren van de veiligheid op de weg;</text:p>
            <text:p text:style-name="common-al">2.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 tot het:</text:p>
            <text:p text:style-name="common-al">• aan de achterzijde van De Doelen op parkeerterrein De Braak één parkeerplaats aan te wijzen als individuele gehandicaptenparkeerplaats.</text:p>
            <text:p text:style-name="common-al">Door:</text:p>
            <text:p text:style-name="common-al">• het plaatsen van het bord E6, gehandicaptenparkeerplaats, met een onderbord met daarop het kenteken; een en ander overeenkomstig tekening “Gehandicaptenparkeerplaats op kenteken De Doelen”.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 </text:p>
            <text:p text:style-name="common-al">• bij het niet meer in bezit zijn van een motorvoertuig; </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10 december 2025</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544431</text:span><text:line-break/><text:date style:data-style-name="dag" text:fixed="true" text:date-value="2025-12-17"/><text:line-break/><text:date style:data-style-name="jaar" text:fixed="true" text:date-value="2025-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4431</text:span><text:date style:data-style-name="nicedate" text:fixed="true" text:date-value="2025-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4431</text:span><text:date style:data-style-name="nicedate" text:fixed="true" text:date-value="2025-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0/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De Doelen, parkeerterrein De Braa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85739</meta:user-defined>
    <meta:user-defined meta:name="DCTERMS.abstract">VKB IGPP De Doelen</meta:user-defined>
    <meta:user-defined meta:name="OVERHEIDop.verkeersbordcode">E6</meta:user-defined>
    <dc:language>nl</dc:language>
    <meta:user-defined meta:name="OVERHEIDop.locatietype/OVERHEIDop.gebiedsmarkering">Punt</meta:user-defined>
    <meta:user-defined meta:name="DC.title">Gehandicaptenparkeerplaats op kenteken De Doelen, locatie De Braak</meta:user-defined>
    <meta:user-defined meta:name="OVERHEIDop.datumEindeReactietermijn">2026-01-28</meta:user-defined>
    <meta:user-defined meta:name="OVERHEIDop.terinzageleggingBG">https://www.oosterhout.nl/parkeren-verkeer-vervoer-en-wegen/vervoer/verkeer/verkeersbesluiten</meta:user-defined>
    <meta:user-defined meta:name="DCTERMS.W3CDTF/DCTERMS.available">2025-12-17</meta:user-defined>
    <meta:user-defined meta:name="DCTERMS.W3CDTF/OVERHEIDop.jaargang">2025</meta:user-defined>
    <meta:user-defined meta:name="OVERHEIDop.publicationIssue">544431</meta:user-defined>
    <meta:user-defined meta:name="OVERHEIDop.GmbID/DC.identifier">gmb-2025-544431</meta:user-defined>
    <meta:user-defined meta:name="OVERHEIDop.versieInformatie"/>
  </office:meta>
</office:document-meta>
</file>